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liance_benchmark"/><text:bookmark-start text:name="__RefHeading___compliance_benchmark_1"/><text:bookmark-start text:name="compliance_benchmark"/>Compliance Benchmark<text:bookmark-end text:name="__RefHeading___compliance_benchmark_1"/><text:bookmark-end text:name="compliance_benchmark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liance Benchmark is a defined collection of criteria, checks, configuration expectations, assessment procedures, or evaluation rules used to determine <text:a xlink:type="simple" xlink:href="https://wiki.didosolutions.com/dido/99_annexes/annex-b-terms-and-definitions/c/compliance" text:style-name="Internet_20_link" text:visited-style-name="Visited_20_Internet_20_Link">Compliance</text:a> for a specified subject and operating context.</text:p>
      <text:p text:style-name="Text_20_body">The benchmark may apply to an operating system, application, service, <text:a xlink:type="simple" xlink:href="https://wiki.didosolutions.com/dido/99_annexes/annex-b-terms-and-definitions/p/platform" text:style-name="Internet_20_link" text:visited-style-name="Visited_20_Internet_20_Link">Platform</text:a>, <text:a xlink:type="simple" xlink:href="https://wiki.didosolutions.com/dido/99_annexes/annex-b-terms-and-definitions/m/machine_image" text:style-name="Internet_20_link" text:visited-style-name="Visited_20_Internet_20_Link">Machine Image</text:a>, infrastructure environment, or organizational process.</text:p>
      <text:p text:style-name="Text_20_body">A Compliance Benchmark may identify individual rules, severity levels, control references, applicability conditions, assessment methods, remediation guidance, and expected evidence.</text:p>
      <text:p text:style-name="Text_20_body">A <text:a xlink:type="simple" xlink:href="https://wiki.didosolutions.com/dido/99_annexes/annex-b-terms-and-definitions/s/stig" text:style-name="Internet_20_link" text:visited-style-name="Visited_20_Internet_20_Link">Security Technical Implementation Guide (STIG)</text:a> can serve as a Compliance Benchmark for a defined product or technology. Within Crucible, the selected benchmark forms part of the applicable <text:a xlink:type="simple" xlink:href="https://wiki.didosolutions.com/dido/99_annexes/annex-b-terms-and-definitions/c/compliance_baseline" text:style-name="Internet_20_link" text:visited-style-name="Visited_20_Internet_20_Link">Compliance Baseline</text:a> and <text:a xlink:type="simple" xlink:href="https://wiki.didosolutions.com/dido/99_annexes/annex-b-terms-and-definitions/c/compliance_posture" text:style-name="Internet_20_link" text:visited-style-name="Visited_20_Internet_20_Link">Compliance Postur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fined collection of criteria, checks, configuration expectations, assessment procedures, or evaluation rules used to determine compliance for a specified subject and operating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onformity assessment, cybersecurity, configuration assessment, quality management, and regulatory-complianc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liance Benchmark should identify its issuing authority, version, applicable subject, scope, and assessment context.</text:p>
      <text:p text:style-name="Text_20_body">Applying a Compliance Benchmark does not establish compliance unless the assessment evaluates the applicable criteria and records the resulting findings and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Baseline selects a <text:a xlink:type="simple" xlink:href="https://wiki.didosolutions.com/dido/99_annexes/annex-b-terms-and-definitions/s/stig" text:style-name="Internet_20_link" text:visited-style-name="Visited_20_Internet_20_Link">Security Technical Implementation Guide (STIG)</text:a> for <text:a xlink:type="simple" xlink:href="https://wiki.didosolutions.com/dido/99_annexes/annex-b-terms-and-definitions/r/rhel" text:style-name="Internet_20_link" text:visited-style-name="Visited_20_Internet_20_Link">Red Hat Enterprise Linux (RHEL)</text:a> 9 as the Compliance Benchmark for a Hardened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6:14</meta:creation-date>
    <dc:creator>Generated</dc:creator>
    <dc:date>2026-08-23T21::36:14</dc:date>
    <dc:language>en-US</dc:language>
    <meta:editing-cycles>1</meta:editing-cycles>
    <meta:editing-duration>PT0S</meta:editing-duration>
    <dc:title>dido:99_annexes:annex-b-terms-and-definitions:c:compliance_benchmark</dc:title>
  </office:meta>
</office:document-meta>
</file>