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c:compliance_baseline"/><text:bookmark-start text:name="__RefHeading___compliance_baseline_1"/><text:bookmark-start text:name="compliance_baseline"/>Compliance Baseline<text:bookmark-end text:name="__RefHeading___compliance_baseline_1"/><text:bookmark-end text:name="compliance_baseline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Compliance Baseline is a <text:a xlink:type="simple" xlink:href="https://wiki.didosolutions.com/dido/99_annexes/annex-b-terms-and-definitions/b/baseline" text:style-name="Internet_20_link" text:visited-style-name="Visited_20_Internet_20_Link">Baseline</text:a> that identifies the approved compliance criteria, benchmarks, profiles, controls, assessment settings, remediation expectations, and evidence requirements applicable to a defined system, artefact, environment, or process.</text:p>
      <text:p text:style-name="Text_20_body">The Compliance Baseline establishes the controlled reference against which compliance findings and evidence are assessed.</text:p>
      <text:p text:style-name="Text_20_body">A Compliance Baseline may identify a benchmark version, a selected profile, a control set, tailoring decisions, exceptions, a remediation policy, an assessment method, an evidence format, and an applicable operating context.</text:p>
      <text:p text:style-name="Text_20_body">Within Crucible, a Compliance Baseline may apply to an image build, infrastructure deployment, <text:a xlink:type="simple" xlink:href="https://wiki.didosolutions.com/dido/99_annexes/annex-b-terms-and-definitions/s/software_factory" text:style-name="Internet_20_link" text:visited-style-name="Visited_20_Internet_20_Link">Software Factory</text:a>, or other controlled environment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<text:a xlink:type="simple" xlink:href="https://wiki.didosolutions.com/dido/99_annexes/annex-b-terms-and-definitions/b/baseline" text:style-name="Internet_20_link" text:visited-style-name="Visited_20_Internet_20_Link">baseline</text:a> that identifies the approved compliance criteria, benchmarks, profiles, controls, assessment settings, remediation expectations, and evidence requirements applicable to a defined entity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Generalized from compliance management, security engineering, control assessment, risk management, and configuration-management usage and specialized for the Crucible architecture and operational model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Compliance Baseline differs from a <text:a xlink:type="simple" xlink:href="https://wiki.didosolutions.com/dido/99_annexes/annex-b-terms-and-definitions/c/compliance_posture" text:style-name="Internet_20_link" text:visited-style-name="Visited_20_Internet_20_Link">Compliance Posture</text:a>. The Compliance Baseline identifies the approved controlled configuration of compliance criteria and settings. The Compliance Posture describes the compliance condition or expectations applicable to an entity.</text:p>
      <text:p text:style-name="Text_20_body">Changing a benchmark version, a selected profile, a tailoring decision, an exception, or a remediation policy may require a new Compliance Baseline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Compliance Baseline identifies a specific DISA <text:a xlink:type="simple" xlink:href="https://wiki.didosolutions.com/dido/99_annexes/annex-b-terms-and-definitions/s/stig" text:style-name="Internet_20_link" text:visited-style-name="Visited_20_Internet_20_Link">Security Technical Implementation Guide (STIG)</text:a> benchmark release, the selected operating-system profile, enabled remediation, approved tailoring decisions, required scan stages, and the evidence artefacts produced from the assessment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9::24:40</meta:creation-date>
    <dc:creator>Generated</dc:creator>
    <dc:date>2026-08-24T09::24:40</dc:date>
    <dc:language>en-US</dc:language>
    <meta:editing-cycles>1</meta:editing-cycles>
    <meta:editing-duration>PT0S</meta:editing-duration>
    <dc:title>dido:99_annexes:annex-b-terms-and-definitions:c:compliance_baseline</dc:title>
  </office:meta>
</office:document-meta>
</file>