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_assessment"/><text:bookmark-start text:name="__RefHeading___compliance_assessment_1"/><text:bookmark-start text:name="compliance_assessment"/>Compliance Assessment<text:bookmark-end text:name="__RefHeading___compliance_assessment_1"/><text:bookmark-end text:name="compliance_assessmen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liance Assessment evaluates a subject against identified compliance criteria to determine whether it satisfies them.</text:p>
      <text:p text:style-name="Text_20_body">The assessed subject may include:</text:p>
      <text:p text:style-name="Text_20_body">An <text:a xlink:type="simple" xlink:href="https://wiki.didosolutions.com/dido/99_annexes/annex-b-terms-and-definitions/a/artifact" text:style-name="Internet_20_link" text:visited-style-name="Visited_20_Internet_20_Link">Artifact</text:a>An <text:a xlink:type="simple" xlink:href="https://wiki.didosolutions.com/dido/99_annexes/annex-b-terms-and-definitions/i/infrastructure_configuration" text:style-name="Internet_20_link" text:visited-style-name="Visited_20_Internet_20_Link">Infrastructure Configuration</text:a>An <text:a xlink:type="simple" xlink:href="https://wiki.didosolutions.com/dido/99_annexes/annex-b-terms-and-definitions/i/infrastructure_environment" text:style-name="Internet_20_link" text:visited-style-name="Visited_20_Internet_20_Link">Infrastructure Environment</text:a>An <text:a xlink:type="simple" xlink:href="https://wiki.didosolutions.com/dido/99_annexes/annex-b-terms-and-definitions/i/infrastructure_blueprint" text:style-name="Internet_20_link" text:visited-style-name="Visited_20_Internet_20_Link">Infrastructure Blueprint</text:a>A <text:a xlink:type="simple" xlink:href="https://wiki.didosolutions.com/dido/99_annexes/annex-b-terms-and-definitions/m/machine_image" text:style-name="Internet_20_link" text:visited-style-name="Visited_20_Internet_20_Link">Machine Image</text:a>A serviceA software componentA deploymentAn operational processCompliance criteria may derive from:</text:p>
      <text:p text:style-name="Text_20_body">LawsRegulationsStandardsPoliciesContractsRequirements<text:a xlink:type="simple" xlink:href="https://wiki.didosolutions.com/dido/99_annexes/annex-b-terms-and-definitions/b/baseline" text:style-name="Internet_20_link" text:visited-style-name="Visited_20_Internet_20_Link">Baselines</text:a><text:a xlink:type="simple" xlink:href="https://wiki.didosolutions.com/dido/99_annexes/annex-b-terms-and-definitions/s/security_baseline" text:style-name="Internet_20_link" text:visited-style-name="Visited_20_Internet_20_Link">Security Baselines</text:a>Applicable <text:a xlink:type="simple" xlink:href="https://wiki.didosolutions.com/dido/99_annexes/annex-b-terms-and-definitions/a/acceptance_criteria" text:style-name="Internet_20_link" text:visited-style-name="Visited_20_Internet_20_Link">Acceptance Criteria</text:a>A Compliance Assessment may perform activities such as:</text:p>
      <text:p text:style-name="Text_20_body">Identifying the applicable compliance criteriaCollecting information about the assessed subjectComparing observed characteristics with the applicable criteriaEvaluating collected <text:a xlink:type="simple" xlink:href="https://wiki.didosolutions.com/dido/99_annexes/annex-b-terms-and-definitions/e/evidence" text:style-name="Internet_20_link" text:visited-style-name="Visited_20_Internet_20_Link">Evidence</text:a>Recording satisfied criteriaRecording unsatisfied criteriaProducing <text:a xlink:type="simple" xlink:href="https://wiki.didosolutions.com/dido/99_annexes/annex-b-terms-and-definitions/c/compliance_finding" text:style-name="Internet_20_link" text:visited-style-name="Visited_20_Internet_20_Link">Compliance Findings</text:a>Recording the assessment resultA Compliance Assessment differs from a Compliance Finding:</text:p>
      <text:p text:style-name="Text_20_body">A Compliance Assessment is the evaluation activityA Compliance Finding is a recorded result produced by that activityA Compliance Assessment may produce no findings, one finding, or multiple finding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ssessment that evaluates a subject against identified compliance criteria to determine the extent to which the subject satisfies those criteri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liance Assessment should identify:</text:p>
      <text:p text:style-name="Text_20_body">The assessed subjectThe applicable compliance criteriaThe assessment scopeThe assessment methodThe observed characteristicsThe evaluated EvidenceThe assessment resultsThe resulting Compliance FindingsA Compliance Assessment may be:</text:p>
      <text:p text:style-name="Text_20_body">AutomatedManualPartially automatedContinuousPeriodicEvent-triggeredCompletion of a Compliance Assessment does not by itself establish authorization, certification, approval, or acceptance. Applicable governance processes determine those outcomes.</text:p>
      <text:p text:style-name="Text_20_body">The term does not require a particular compliance framework, assessment tool, evidence format, reporting format, or implementation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mpliance Assessment compares the configuration and observed state of a <text:a xlink:type="simple" xlink:href="https://wiki.didosolutions.com/dido/99_annexes/annex-b-terms-and-definitions/r/rhel" text:style-name="Internet_20_link" text:visited-style-name="Visited_20_Internet_20_Link">Red Hat Enterprise Linux</text:a> Machine Image with an applicable Security Baseline and records a Compliance Finding for each unsatisfied security criter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1:37</meta:creation-date>
    <dc:creator>Generated</dc:creator>
    <dc:date>2026-08-23T23::31:37</dc:date>
    <dc:language>en-US</dc:language>
    <meta:editing-cycles>1</meta:editing-cycles>
    <meta:editing-duration>PT0S</meta:editing-duration>
    <dc:title>dido:99_annexes:annex-b-terms-and-definitions:c:compliance_assessment</dc:title>
  </office:meta>
</office:document-meta>
</file>