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"/><text:bookmark-start text:name="__RefHeading___compliance_1"/><text:bookmark-start text:name="compliance"/>Compliance<text:bookmark-end text:name="__RefHeading___compliance_1"/><text:bookmark-end text:name="complianc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mpliance is the condition of satisfying specified legal, regulatory, contractual, policy, standard, control, benchmark, or other applicable criteria.</text:p>
      <text:p text:style-name="Text_20_body">A compliance determination depends on the defined subject, criteria, scope, operating context, assessment method, evidence, and time of evaluation.</text:p>
      <text:p text:style-name="Text_20_body">Compliance may apply to a system, service, process, organization, artifact, configuration, environment, or individual control. A subject may comply with one set of criteria while failing to comply with another.</text:p>
      <text:p text:style-name="Text_20_body">Compliance differs from <text:a xlink:type="simple" xlink:href="https://wiki.didosolutions.com/dido/99_annexes/annex-b-terms-and-definitions/a/accreditation" text:style-name="Internet_20_link" text:visited-style-name="Visited_20_Internet_20_Link">Accreditation</text:a>. Compliance establishes satisfaction of specified criteria, while Accreditation provides formal recognition within a defined scope and operating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dition of satisfying specified legal, regulatory, contractual, policy, standard, control, benchmark, or other applicable criteri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ormity assessment, governance, risk management, regulatory practice, security engineering, and quality management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mpliance is not an absolute property without a stated reference. A compliance claim should identify the applicable criteria, version, scope, assessment method, and evaluation time.</text:p>
      <text:p text:style-name="Text_20_body">Evidence supports a compliance determination but does not by itself establish that the subject satisfies the applicable criteria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Hardened Image satisfies the applicable requirements of a selected <text:a xlink:type="simple" xlink:href="https://wiki.didosolutions.com/dido/99_annexes/annex-b-terms-and-definitions/s/stig" text:style-name="Internet_20_link" text:visited-style-name="Visited_20_Internet_20_Link">Security Technical Implementation Guide (STIG)</text:a> profile at the time of assessment. The compliance claim applies to that image, profile, release, assessment method, and recorded configu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41:19</meta:creation-date>
    <dc:creator>Generated</dc:creator>
    <dc:date>2026-08-25T10::41:19</dc:date>
    <dc:language>en-US</dc:language>
    <meta:editing-cycles>1</meta:editing-cycles>
    <meta:editing-duration>PT0S</meta:editing-duration>
    <dc:title>dido:99_annexes:annex-b-terms-and-definitions:c:compliance</dc:title>
  </office:meta>
</office:document-meta>
</file>