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mpensation_claim"/><text:bookmark-start text:name="__RefHeading___compensation_claim_1"/><text:bookmark-start text:name="compensation_claim"/>Compensation Claim<text:bookmark-end text:name="__RefHeading___compensation_claim_1"/><text:bookmark-end text:name="compensation_claim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mpensation Claim records a request for economic recognition of governed work. It connects a Qualified Node, a Qualified Service Provider, a Chargeable Work Unit, a Work Performed Event, an Evidence Reference, and an applicable Cost Rule.</text:p>
      <text:p text:style-name="Text_20_body">A Compensation Claim supports chargeback, reimbursement, settlement, provider comparison, audit, and dispute resolution in the Cost Recovery, Compensation, and Settlement Plane. It gives the architecture a structured record that identifies the work claimed, the responsible provider, the supporting evidence, and the settlement context.</text:p>
      <text:p text:style-name="Text_20_body">A Compensation Claim does not prove by itself that the claimed work satisfies all obligations. The claim relies on linked work records, qualification records, cost rules, and evidence references for valid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cord that requests economic recognition for governed work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X Demo Reference Architecture, Part 6: Cost Recovery, Compensation, and Settlement Plane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mpensation Claim differs from a payment. The claim records a request for recognition, reimbursement, chargeback, or settlement. Accounting, governance, contractual, or regulatory processes determine final disposition.</text:p>
      <text:p text:style-name="Text_20_body">A Compensation Claim also differs from a Work Performed Event. A Work Performed Event records completed work. A Compensation Claim requests economic treatment for that 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sanctions screening Node completes a screening action and records a Work Performed Event with an Evidence Reference. The responsible Qualified Service Provider submits a Compensation Claim that identifies the chargeable work, the applicable cost rule, and the settlement contex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5:44</meta:creation-date>
    <dc:creator>Generated</dc:creator>
    <dc:date>2026-08-23T21::45:44</dc:date>
    <dc:language>en-US</dc:language>
    <meta:editing-cycles>1</meta:editing-cycles>
    <meta:editing-duration>PT0S</meta:editing-duration>
    <dc:title>dido:99_annexes:annex-b-terms-and-definitions:c:compensation_claim</dc:title>
  </office:meta>
</office:document-meta>
</file>