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ommunity_of_interest"/><text:bookmark-start text:name="__RefHeading___community_of_interest_1"/><text:bookmark-start text:name="community_of_interest"/>Community of Interest<text:bookmark-end text:name="__RefHeading___community_of_interest_1"/><text:bookmark-end text:name="community_of_interes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Community of Interest is a group of participants that share an interest, purpose, mission, problem, or information need within a defined subject area.</text:p>
      <text:p text:style-name="Text_20_body">Participants can include:</text:p>
      <text:a xlink:type="simple" xlink:href="https://wiki.didosolutions.com/dido/99_annexes/annex-b-terms-and-definitions/o/organization" text:style-name="Internet_20_link" text:visited-style-name="Visited_20_Internet_20_Link">Organizations</text:a>
      <text:p text:style-name="Text_20_body">Organizational units<text:a xlink:type="simple" xlink:href="https://wiki.didosolutions.com/dido/99_annexes/annex-b-terms-and-definitions/u/user" text:style-name="Internet_20_link" text:visited-style-name="Visited_20_Internet_20_Link">Users</text:a>Subject-matter expertsSystem ownersSystem operatorsDevelopersTest authoritiesEvaluatorsRegulatorsStandards bodiesAutomated systemsOther interested partiesA Community of Interest can establish or maintain:</text:p>
      <text:p text:style-name="Text_20_body">Shared objectivesShared terminologyShared information requirementsShared data modelsShared <text:a xlink:type="simple" xlink:href="https://wiki.didosolutions.com/dido/99_annexes/annex-b-terms-and-definitions/t/test_definition" text:style-name="Internet_20_link" text:visited-style-name="Visited_20_Internet_20_Link">Test Definitions</text:a>Shared <text:a xlink:type="simple" xlink:href="https://wiki.didosolutions.com/dido/99_annexes/annex-b-terms-and-definitions/t/test_environment" text:style-name="Internet_20_link" text:visited-style-name="Visited_20_Internet_20_Link">Test Environments</text:a>Shared <text:a xlink:type="simple" xlink:href="https://wiki.didosolutions.com/dido/99_annexes/annex-b-terms-and-definitions/b/baseline" text:style-name="Internet_20_link" text:visited-style-name="Visited_20_Internet_20_Link">Baselines</text:a>Shared <text:a xlink:type="simple" xlink:href="https://wiki.didosolutions.com/dido/99_annexes/annex-b-terms-and-definitions/c/catalog" text:style-name="Internet_20_link" text:visited-style-name="Visited_20_Internet_20_Link">Catalogs</text:a>Shared <text:a xlink:type="simple" xlink:href="https://wiki.didosolutions.com/dido/99_annexes/annex-b-terms-and-definitions/p/policy" text:style-name="Internet_20_link" text:visited-style-name="Visited_20_Internet_20_Link">Policies</text:a>Shared <text:a xlink:type="simple" xlink:href="https://wiki.didosolutions.com/dido/99_annexes/annex-b-terms-and-definitions/g/governance_policy" text:style-name="Internet_20_link" text:visited-style-name="Visited_20_Internet_20_Link">Governance Policies</text:a>Shared evaluation criteriaShared <text:a xlink:type="simple" xlink:href="https://wiki.didosolutions.com/dido/99_annexes/annex-b-terms-and-definitions/e/evidence" text:style-name="Internet_20_link" text:visited-style-name="Visited_20_Internet_20_Link">Evidence</text:a> requirementsShared interoperability expectationsA Community of Interest can identify:</text:p>
      <text:p text:style-name="Text_20_body">Its identityIts nameIts descriptionIts purposeIts subject areaIts participating OrganizationsIts participating UsersIts applicable <text:a xlink:type="simple" xlink:href="https://wiki.didosolutions.com/dido/99_annexes/annex-b-terms-and-definitions/r/role" text:style-name="Internet_20_link" text:visited-style-name="Visited_20_Internet_20_Link">Roles</text:a>Its governing authorityIts applicable <text:a xlink:type="simple" xlink:href="https://wiki.didosolutions.com/dido/99_annexes/annex-b-terms-and-definitions/g/governance_domain" text:style-name="Internet_20_link" text:visited-style-name="Visited_20_Internet_20_Link">Governance Domain</text:a>Its participation rulesIts decision processIts applicable PoliciesIts shared resources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group of participants that share an interest, purpose, mission, problem, or information need within a defined subject are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p text:style-name="Text_20_body">DIDO Reference ArchitectureDIDO Reference Implementation Conceptual ModelDIDO-TE draft Requirements Register</text:p>
      <text:h text:style-name="Heading_20_2" text:outline-level="2"><text:bookmark-start text:name="__RefHeading___note_5"/><text:bookmark-start text:name="note"/>Note<text:bookmark-end text:name="__RefHeading___note_5"/><text:bookmark-end text:name="note"/></text:h>
      <text:p text:style-name="Text_20_body">A Community of Interest differs from an <text:a xlink:type="simple" xlink:href="https://wiki.didosolutions.com/dido/99_annexes/annex-b-terms-and-definitions/o/organization" text:style-name="Internet_20_link" text:visited-style-name="Visited_20_Internet_20_Link">Organization</text:a>:</text:p>
      <text:p text:style-name="Text_20_body">An Organization has an identifiable organizational identity, purposes, structure, and responsibilitiesA Community of Interest groups participants according to a shared interest, purpose, mission, problem, or information needA Community of Interest can exist:</text:p>
      <text:p text:style-name="Text_20_body">Within one OrganizationAcross multiple OrganizationsAcross organizational and jurisdictional boundariesFor a limited durationAs a continuing communityMembership in a Community of Interest does not by itself transfer ownership, authority, or responsibility among participating Organizations.</text:p>
      <text:p text:style-name="Text_20_body">A Community of Interest does not necessarily have independent legal identity or governing authority. The applicable Governance Policy must identify any authority exercised by or on behalf of the Community of Interest.</text:p>
      <text:p text:style-name="Text_20_body">Multiple Communities of Interest can use the same DIDO-TE deployment while applying different:</text:p>
      <text:p text:style-name="Text_20_body">Test DefinitionsTest EnvironmentsBaselinesGovernance PoliciesAccess controlsEvidence requirementsValidation criteria</text:p>
      <text:h text:style-name="Heading_20_2" text:outline-level="2"><text:bookmark-start text:name="__RefHeading___example_6"/><text:bookmark-start text:name="example"/>Example<text:bookmark-end text:name="__RefHeading___example_6"/><text:bookmark-end text:name="example"/></text:h>
      <text:p text:style-name="Text_20_body">A distributed-systems testing Community of Interest includes:</text:p>
      <text:p text:style-name="Text_20_body">Government acquisition OrganizationsTest laboratoriesSystem developersTechnology vendorsSecurity evaluatorsStandards organizationsThe participants share:</text:p>
      <text:p text:style-name="Text_20_body">A DIDO-TE Test EnvironmentA Catalog of Test DefinitionsApproved BaselinesCommon Test Result formatsEvidence requirementsRules for making Validation DecisionsEach participating Organization retains its own authority and responsibilities while using the shared resources established for the Community of Interes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5:31</meta:creation-date>
    <dc:creator>Generated</dc:creator>
    <dc:date>2026-08-22T16::15:31</dc:date>
    <dc:language>en-US</dc:language>
    <meta:editing-cycles>1</meta:editing-cycles>
    <meta:editing-duration>PT0S</meta:editing-duration>
    <dc:title>dido:99_annexes:annex-b-terms-and-definitions:c:community_of_interest</dc:title>
  </office:meta>
</office:document-meta>
</file>