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munication_role"/><text:bookmark-start text:name="__RefHeading___communication_role_1"/><text:bookmark-start text:name="communication_role"/>Communication Role<text:bookmark-end text:name="__RefHeading___communication_role_1"/><text:bookmark-end text:name="communication_role"/></text:h>
      <text:p text:style-name="Text_20_body"><text:a xlink:type="simple" xlink:href="https://wiki.didosolutions.com/dido/99_annexes/annex-b-terms-and-definitions/c/start" text:style-name="Internet_20_link" text:visited-style-name="Visited_20_Internet_20_Link">Return to C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munication Role identifies how a Logical Node participates in a Logical Communication Endpoint.</text:p>
      <text:p text:style-name="Text_20_body">Communication Roles describe logical participation in an exchange. They do not prescribe communication technology, protocol, deployment topology, or runtime packaging.</text:p>
      <text:p text:style-name="Text_20_body">A Logical Node performs one or more Communication Roles for a given endpoint. The same Logical Node also performs different Communication Roles across different endpoints. For example, a Logical Node publishes health status, subscribes to configuration updates, consumes commands, and produces acknowledgeme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ogical participation responsibility performed by a Logical Node at a Logical Communication Endpoint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Node Role and Communication Endpoint from Part 1, Sections 7.4 and 7.6; generalised from publisher, subscriber, command, control-plane, and topic-participation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mmunication Role belongs to the logical interaction model. It does not identify a deployed process, network connection, protocol binding, or middleware participa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ogical Node performs a Publisher Role when it produces health-status information for a logical health-status endpoint.</text:p>
      <text:p text:style-name="Horizontal_20_Line"/>
      <text:p text:style-name="Text_20_body"><text:a xlink:type="simple" xlink:href="https://wiki.didosolutions.com/dido/99_annexes/annex-b-terms-and-definitions/c/start" text:style-name="Internet_20_link" text:visited-style-name="Visited_20_Internet_20_Link">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24:56</meta:creation-date>
    <dc:creator>Generated</dc:creator>
    <dc:date>2026-08-23T00::24:56</dc:date>
    <dc:language>en-US</dc:language>
    <meta:editing-cycles>1</meta:editing-cycles>
    <meta:editing-duration>PT0S</meta:editing-duration>
    <dc:title>dido:99_annexes:annex-b-terms-and-definitions:c:communication_role</dc:title>
  </office:meta>
</office:document-meta>
</file>