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munication_protocol"/><text:bookmark-start text:name="__RefHeading___communication_protocol_1"/><text:bookmark-start text:name="communication_protocol"/>Communication Protocol<text:bookmark-end text:name="__RefHeading___communication_protocol_1"/><text:bookmark-end text:name="communication_protocol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munication Protocol defines the rules and conventions governing the exchange of information between communicating entities.</text:p>
      <text:p text:style-name="Text_20_body">A Communication Protocol may specify how information is formatted, transmitted, received, interpreted, sequenced, acknowledged, or otherwise exchanged. The particular responsibilities of a protocol depend on the architectural layer and communication context in which the protocol is used.</text:p>
      <text:p text:style-name="Text_20_body">A Communication Protocol is distinct from a <text:a xlink:type="simple" xlink:href="https://wiki.didosolutions.com/dido/99_annexes/annex-b-terms-and-definitions/c/communication_characteristic" text:style-name="Internet_20_link" text:visited-style-name="Visited_20_Internet_20_Link">Communication Characteristic</text:a>. The protocol defines rules governing information exchange, while a Communication Characteristic describes an aspect of that exchange, such as <text:a xlink:type="simple" xlink:href="https://wiki.didosolutions.com/dido/99_annexes/annex-b-terms-and-definitions/l/latency" text:style-name="Internet_20_link" text:visited-style-name="Visited_20_Internet_20_Link">Latency</text:a>.</text:p>
      <text:p text:style-name="Text_20_body">A Communication Protocol is also distinct from <text:a xlink:type="simple" xlink:href="https://wiki.didosolutions.com/dido/99_annexes/annex-b-terms-and-definitions/q/qos" text:style-name="Internet_20_link" text:visited-style-name="Visited_20_Internet_20_Link">Quality of Service</text:a>. A protocol defines how communicating entities exchange information, while Quality of Service describes or controls characteristics of that communication.</text:p>
      <text:p text:style-name="Text_20_body">The term does not prescribe a particular protocol, protocol stack, transport mechanism, middleware technology, or implement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protocol specifying the rules and conventions governing information exchange between communicating entiti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architectural definition derived from distributed-system and networking concepts used by the DIDO Reference Architecture and DIDO-T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ommunication Protocol is intentionally independent of a particular architectural layer.</text:p>
      <text:p text:style-name="Text_20_body">Examples may include network, transport, application, middleware, or domain-specific communication protocols when those protocols govern information exchange between communicating entities.</text:p>
      <text:p text:style-name="Text_20_body">The selection or configuration of a Communication Protocol does not, by itself, establish permission, authorization, semantic compatibility, or Quality of Servi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est Definition may specify a Communication Protocol for information exchange between two Nodes connected through a Virtual Network. The same test may separately specify Latency or Quality of Service characteristics for that communic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7:12</meta:creation-date>
    <dc:creator>Generated</dc:creator>
    <dc:date>2026-08-23T23::07:12</dc:date>
    <dc:language>en-US</dc:language>
    <meta:editing-cycles>1</meta:editing-cycles>
    <meta:editing-duration>PT0S</meta:editing-duration>
    <dc:title>dido:99_annexes:annex-b-terms-and-definitions:c:communication_protocol</dc:title>
  </office:meta>
</office:document-meta>
</file>