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unication_parameter"/><text:bookmark-start text:name="__RefHeading___communication_parameter_1"/><text:bookmark-start text:name="communication_parameter"/>Communication Parameter<text:bookmark-end text:name="__RefHeading___communication_parameter_1"/><text:bookmark-end text:name="communication_paramet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unication Parameter specifies a characteristic that governs the exchange of information between communicating entities.</text:p>
      <text:p text:style-name="Text_20_body">Communication Parameters may address characteristics such as communication endpoints, addressing, protocol selection, Topic identification, message characteristics, connection behavior, or other properties relevant to information exchange.</text:p>
      <text:p text:style-name="Text_20_body">A Communication Parameter describes a communication-related characteristic independently of the particular technology used to realize that characteristic.</text:p>
      <text:p text:style-name="Text_20_body"><text:a xlink:type="simple" xlink:href="https://wiki.didosolutions.com/dido/99_annexes/annex-b-terms-and-definitions/q/qos" text:style-name="Internet_20_link" text:visited-style-name="Visited_20_Internet_20_Link">Quality of Service</text:a> parameters form a distinct class of communication-related characteristics governing properties such as reliability, durability, latency, resource limits, or delivery behavior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parameter that specifies a characteristic governing the exchange of information between communicating ent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
      <text:p text:style-name="Text_20_body">, communication, DDS, and Quality of Service concepts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munication Parameter does not establish the semantic meaning, authority, or eligibility of the data exchanged.</text:p>
      <text:p text:style-name="Text_20_body">Communication Parameters may be realized through network, middleware, DDS, API, messaging, or other communication technolog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win Relationship identifies the DDS Topic used to exchange a represented state value. The Topic identifier is a Communication Parameter associated with that exchan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21</meta:creation-date>
    <dc:creator>Generated</dc:creator>
    <dc:date>2026-08-22T15::11:21</dc:date>
    <dc:language>en-US</dc:language>
    <meta:editing-cycles>1</meta:editing-cycles>
    <meta:editing-duration>PT0S</meta:editing-duration>
    <dc:title>dido:99_annexes:annex-b-terms-and-definitions:c:communication_parameter</dc:title>
  </office:meta>
</office:document-meta>
</file>