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unication_endpoint"/><text:bookmark-start text:name="__RefHeading___communication_endpoint_1"/><text:bookmark-start text:name="communication_endpoint"/>Communication Endpoint<text:bookmark-end text:name="__RefHeading___communication_endpoint_1"/><text:bookmark-end text:name="communication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unication Endpoint identifies a point of information exchange used by one or more Nodes. It gives the architecture a way to describe where information moves without requiring a specific communication technology.</text:p>
      <text:p text:style-name="Text_20_body">A Node may publish to, subscribe to, send through, receive through, expose, consume, or otherwise use a Communication Endpoint. A Communication Endpoint may carry Data Structure Instances, control instructions, status reports, policy decisions, release records, audit events, provenance records, or evidence-related information.</text:p>
      <text:p text:style-name="Text_20_body">A Communication Endpoint exists at the conceptual level. Later parts may realise a Communication Endpoint as a DDS Topic, API endpoint, service interface, message queue, event stream, file exchange point, gateway interface, or other exchange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oint of information exchange used by one or more Nod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15, Communication Endpoint; generalised beyond DDS and FX-specific communication mechanism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munication Endpoint is not a Node, Data Structure Definition, Data Structure Instance, Runtime Plane, or deployment arte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ater DDS-based implementation profile may realise a cash-flow Communication Endpoint as a DDS Topic that carries cash-flow obligation insta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28:53</meta:creation-date>
    <dc:creator>Generated</dc:creator>
    <dc:date>2026-08-22T18::28:53</dc:date>
    <dc:language>en-US</dc:language>
    <meta:editing-cycles>1</meta:editing-cycles>
    <meta:editing-duration>PT0S</meta:editing-duration>
    <dc:title>dido:99_annexes:annex-b-terms-and-definitions:c:communication_endpoint</dc:title>
  </office:meta>
</office:document-meta>
</file>