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mmunication_characteristic"/><text:bookmark-start text:name="__RefHeading___communication_characteristic_1"/><text:bookmark-start text:name="communication_characteristic"/>Communication Characteristic<text:bookmark-end text:name="__RefHeading___communication_characteristic_1"/><text:bookmark-end text:name="communication_characteristic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ommunication among entities may exhibit characteristics that affect the behavior of the distributed system using that communication.</text:p>
      <text:p text:style-name="Text_20_body">A Communication Characteristic identifies an aspect of communication that may be described, constrained, configured, measured, or reproduced.</text:p>
      <text:p text:style-name="Text_20_body">Examples may include latency, communication protocol, delivery behavior, or <text:a xlink:type="simple" xlink:href="https://wiki.didosolutions.com/dido/99_annexes/annex-b-terms-and-definitions/q/qos" text:style-name="Internet_20_link" text:visited-style-name="Visited_20_Internet_20_Link">Quality of Service</text:a> characteristics.</text:p>
      <text:p text:style-name="Text_20_body">A Communication Characteristic is distinct from a <text:a xlink:type="simple" xlink:href="https://wiki.didosolutions.com/dido/99_annexes/annex-b-terms-and-definitions/c/communication_parameter" text:style-name="Internet_20_link" text:visited-style-name="Visited_20_Internet_20_Link">Communication Parameter</text:a>. The characteristic identifies the aspect of communication being described. A Communication Parameter specifies a value, condition, or constraint governing that characteristic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characteristic describing an aspect of information exchange between communicating entiti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architectural definition derived from DIDO-TE communication requirements and DIDO Reference Architecture communication and Quality of Service concepts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definition does not prescribe the set of Communication Characteristics supported by a particular system.</text:p>
      <text:p text:style-name="Text_20_body">Specific characteristics become normative only when identified by an applicable architecture, requirement, <text:a xlink:type="simple" xlink:href="https://wiki.didosolutions.com/dido/99_annexes/annex-b-terms-and-definitions/c/configuration" text:style-name="Internet_20_link" text:visited-style-name="Visited_20_Internet_20_Link">Configuration</text:a>, or <text:a xlink:type="simple" xlink:href="https://wiki.didosolutions.com/dido/99_annexes/annex-b-terms-and-definitions/t/test_definition" text:style-name="Internet_20_link" text:visited-style-name="Visited_20_Internet_20_Link">Test Definition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Latency is a Communication Characteristic. A configured maximum latency of 50 milliseconds is a value associated with that characteristic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44:01</meta:creation-date>
    <dc:creator>Generated</dc:creator>
    <dc:date>2026-08-22T18::44:01</dc:date>
    <dc:language>en-US</dc:language>
    <meta:editing-cycles>1</meta:editing-cycles>
    <meta:editing-duration>PT0S</meta:editing-duration>
    <dc:title>dido:99_annexes:annex-b-terms-and-definitions:c:communication_characteristic</dc:title>
  </office:meta>
</office:document-meta>
</file>