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mand_producer_role"/><text:bookmark-start text:name="__RefHeading___command_producer_role_1"/><text:bookmark-start text:name="command_producer_role"/>Command Producer Role<text:bookmark-end text:name="__RefHeading___command_producer_role_1"/><text:bookmark-end text:name="command_producer_role"/></text:h>
      <text:p text:style-name="Text_20_body"><text:a xlink:type="simple" xlink:href="https://wiki.didosolutions.com/dido/99_annexes/99_annexes/annex-b-terms-and-definitions/c/start" text:style-name="Internet_20_link" text:visited-style-name="Visited_20_Internet_20_Link">Return to C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mand Producer Role identifies a Logical Node's responsibility for issuing a command through a Logical Communication Endpoint.</text:p>
      <text:p text:style-name="Text_20_body">Commands express intended operational action. They belong primarily to the Logical Control Plane unless a domain profile defines a more specific logical treatment. A command differs from a domain event because it instructs a participant to act rather than reporting that something occurred.</text:p>
      <text:p text:style-name="Text_20_body">A Logical Node performing a Command Producer Role identifies the command, the target Logical Node or role, the expected acknowledgement, the applicable Runtime Plane, and the traceability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mmunication Role responsible for issuing a command through a Logical Communication Endpoin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Communication Endpoint, Node Role, and Control Plane from Part 1, Sections 7.6, 7.4, and 8.2; generalised from control-plane command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mand Producer Role does not require a specific command protocol, middleware feature, orchestration command, or API styl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Control Node performs a Command Producer Role when it issues a request for another Logical Node to report status, pause work, resume work, retry processing, or initiate recovery.</text:p>
      <text:p text:style-name="Horizontal_20_Line"/>
      <text:p text:style-name="Text_20_body"><text:a xlink:type="simple" xlink:href="https://wiki.didosolutions.com/dido/99_annexes/99_annexes/annex-b-terms-and-definitions/c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02:20</meta:creation-date>
    <dc:creator>Generated</dc:creator>
    <dc:date>2026-08-22T20::02:20</dc:date>
    <dc:language>en-US</dc:language>
    <meta:editing-cycles>1</meta:editing-cycles>
    <meta:editing-duration>PT0S</meta:editing-duration>
    <dc:title>dido:99_annexes:annex-b-terms-and-definitions:c:command_producer_role</dc:title>
  </office:meta>
</office:document-meta>
</file>