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99_annexes:annex-b-terms-and-definitions:c:command_consumer_role"/><text:bookmark-start text:name="__RefHeading___command_consumer_role_1"/><text:bookmark-start text:name="command_consumer_role"/>Command Consumer Role<text:bookmark-end text:name="__RefHeading___command_consumer_role_1"/><text:bookmark-end text:name="command_consumer_role"/></text:h>
      <text:p text:style-name="Text_20_body"><text:a xlink:type="simple" xlink:href="https://wiki.didosolutions.com/dido/99_annexes/annex-b-terms-and-definitions/c/start" text:style-name="Internet_20_link" text:visited-style-name="Visited_20_Internet_20_Link">Return to C Terms</text:a></text:p>
      <text:h text:style-name="Heading_20_2" text:outline-level="2"><text:bookmark-start text:name="__RefHeading___discussion_2"/><text:bookmark-start text:name="discussion"/>Discussion<text:bookmark-end text:name="__RefHeading___discussion_2"/><text:bookmark-end text:name="discussion"/></text:h>
      <text:p text:style-name="Text_20_body">A Command Consumer Role specifies a Logical Node's responsibility for receiving and acting on commands.</text:p>
      <text:p text:style-name="Text_20_body">The Command Consumer Role supports operational coordination while preserving the distinction between command exchange and domain information exchange. The Logical Architecture identifies the command endpoint, command structure, receiving Logical Node, expected acknowledgement, Runtime Plane, and traceability expectations.</text:p>
      <text:p text:style-name="Text_20_body">A Logical Node performing a Command Consumer Role evaluates the command according to its logical responsibility and produces an acknowledgement, a status update, a result, or an error outcome.</text:p>
      <text:h text:style-name="Heading_20_2" text:outline-level="2"><text:bookmark-start text:name="__RefHeading___definition_3"/><text:bookmark-start text:name="definition"/>Definition<text:bookmark-end text:name="__RefHeading___definition_3"/><text:bookmark-end text:name="definition"/></text:h>
      <text:p text:style-name="Text_20_body"><text:span text:style-name="Emphasis">Communication Role responsible for receiving and acting on a command.</text:span></text:p>
      <text:h text:style-name="Heading_20_2" text:outline-level="2"><text:bookmark-start text:name="__RefHeading___source_4"/><text:bookmark-start text:name="source"/>Source<text:bookmark-end text:name="__RefHeading___source_4"/><text:bookmark-end text:name="source"/></text:h>
      <text:p text:style-name="Text_20_body">Specialization of Communication Endpoint, Node Role, and Control Plane from Part 1, Sections 7.6, 7.4, and 8.2; generalised from control-plane command handling material in the original FX Demo Reference Architecture.</text:p>
      <text:h text:style-name="Heading_20_2" text:outline-level="2"><text:bookmark-start text:name="__RefHeading___note_5"/><text:bookmark-start text:name="note"/>Note<text:bookmark-end text:name="__RefHeading___note_5"/><text:bookmark-end text:name="note"/></text:h>
      <text:p text:style-name="Text_20_body">A Command Consumer Role does not require a specific command protocol, middleware feature, orchestration command, or API style.</text:p>
      <text:h text:style-name="Heading_20_2" text:outline-level="2"><text:bookmark-start text:name="__RefHeading___example_6"/><text:bookmark-start text:name="example"/>Example<text:bookmark-end text:name="__RefHeading___example_6"/><text:bookmark-end text:name="example"/></text:h>
      <text:p text:style-name="Text_20_body">A logical Validation Node performs the Command Consumer Role when it receives a retry command, responding with an acknowledgement and an updated operational status.</text:p>
      <text:p text:style-name="Horizontal_20_Line"/>
      <text:p text:style-name="Text_20_body"><text:a xlink:type="simple" xlink:href="https://wiki.didosolutions.com/dido/99_annexes/annex-b-terms-and-definitions/c/start" text:style-name="Internet_20_link" text:visited-style-name="Visited_20_Internet_20_Link">Return to Top</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00::16:03</meta:creation-date>
    <dc:creator>Generated</dc:creator>
    <dc:date>2026-08-24T00::16:03</dc:date>
    <dc:language>en-US</dc:language>
    <meta:editing-cycles>1</meta:editing-cycles>
    <meta:editing-duration>PT0S</meta:editing-duration>
    <dc:title>dido:99_annexes:annex-b-terms-and-definitions:c:command_consumer_role</dc:title>
  </office:meta>
</office:document-meta>
</file>