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loud_provider"/><text:bookmark-start text:name="__RefHeading___cloud_provider_1"/><text:bookmark-start text:name="cloud_provider"/>Cloud Provider<text:bookmark-end text:name="__RefHeading___cloud_provider_1"/><text:bookmark-end text:name="cloud_provid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loud Provider is a <text:a xlink:type="simple" xlink:href="https://wiki.didosolutions.com/dido/99_annexes/annex-b-terms-and-definitions/p/provider" text:style-name="Internet_20_link" text:visited-style-name="Visited_20_Internet_20_Link">Provider</text:a> that supplies remotely accessible, service-managed computing, storage, networking, platform, application, or management capabilities.</text:p>
      <text:p text:style-name="Text_20_body">The Cloud Provider exposes its capabilities through service interfaces, application programming interfaces, management consoles, command-line tools, or automation mechanisms.</text:p>
      <text:p text:style-name="Text_20_body">A Cloud Provider may operate public, private, community, sovereign, or specialized cloud services. The term identifies the provider role rather than a specific commercial or deployment model.</text:p>
      <text:p text:style-name="Text_20_body">Within the Crucible architecture, a provider plugin encapsulates Cloud Provider-specific behavior so that core orchestration functions do not depend directly on a cloud-specific software development kit or service interfa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p/provider" text:style-name="Internet_20_link" text:visited-style-name="Visited_20_Internet_20_Link">provider</text:a> that supplies remotely accessible, service-managed computing, storage, networking, platform, application, or management capabiliti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cloud-computing, infrastructure-service, platform-service, and service-provider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loud Provider may be a commercial organization, government organization, internal enterprise service, consortium, or other operating body.</text:p>
      <text:p text:style-name="Text_20_body">A Cloud Provider differs from a <text:a xlink:type="simple" xlink:href="https://wiki.didosolutions.com/dido/99_annexes/annex-b-terms-and-definitions/c/cloud_environment" text:style-name="Internet_20_link" text:visited-style-name="Visited_20_Internet_20_Link">Cloud Environment</text:a>. The provider supplies or operates the service, while the environment contains the resources and services made available for us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Oracle Cloud Infrastructure acts as a Cloud Provider by supplying compute, networking, storage, identity, image, and load-balancing services through managed service interfac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1:55</meta:creation-date>
    <dc:creator>Generated</dc:creator>
    <dc:date>2026-08-22T17::01:55</dc:date>
    <dc:language>en-US</dc:language>
    <meta:editing-cycles>1</meta:editing-cycles>
    <meta:editing-duration>PT0S</meta:editing-duration>
    <dc:title>dido:99_annexes:annex-b-terms-and-definitions:c:cloud_provider</dc:title>
  </office:meta>
</office:document-meta>
</file>