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loud_portability"/><text:bookmark-start text:name="__RefHeading___cloud_portability_1"/><text:bookmark-start text:name="cloud_portability"/>Cloud Portability<text:bookmark-end text:name="__RefHeading___cloud_portability_1"/><text:bookmark-end text:name="cloud_portability"/></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Cloud Portability is the ability to transfer or re-realize applications, data, configurations, workloads, or infrastructure intent between cloud environments while preserving defined characteristics.</text:p>
      <text:p text:style-name="Text_20_body">The transferred or re-realized subject may include:</text:p>
      <text:p text:style-name="Text_20_body">An applicationA workloadDataAn <text:a xlink:type="simple" xlink:href="https://wiki.didosolutions.com/dido/99_annexes/annex-b-terms-and-definitions/i/infrastructure_configuration" text:style-name="Internet_20_link" text:visited-style-name="Visited_20_Internet_20_Link">Infrastructure Configuration</text:a>An <text:a xlink:type="simple" xlink:href="https://wiki.didosolutions.com/dido/99_annexes/annex-b-terms-and-definitions/i/infrastructure_blueprint" text:style-name="Internet_20_link" text:visited-style-name="Visited_20_Internet_20_Link">Infrastructure Blueprint</text:a>A <text:a xlink:type="simple" xlink:href="https://wiki.didosolutions.com/dido/99_annexes/annex-b-terms-and-definitions/m/machine_image" text:style-name="Internet_20_link" text:visited-style-name="Visited_20_Internet_20_Link">Machine Image</text:a>A Platform DeploymentA service compositionThe characteristics preserved during transfer or re-realization may include:</text:p>
      <text:p text:style-name="Text_20_body">Functional behaviorInformation meaningInformation structureSecurity characteristicsPerformance characteristicsAvailability characteristicsOperational behaviorApplicable constraintsApplicable <text:a xlink:type="simple" xlink:href="https://wiki.didosolutions.com/dido/99_annexes/annex-b-terms-and-definitions/a/acceptance_criteria" text:style-name="Internet_20_link" text:visited-style-name="Visited_20_Internet_20_Link">Acceptance Criteria</text:a>Cloud Portability may require:</text:p>
      <text:p text:style-name="Text_20_body">Separation of <text:a xlink:type="simple" xlink:href="https://wiki.didosolutions.com/dido/99_annexes/annex-b-terms-and-definitions/p/platform_independent_information" text:style-name="Internet_20_link" text:visited-style-name="Visited_20_Internet_20_Link">Platform Independent Information</text:a> from <text:a xlink:type="simple" xlink:href="https://wiki.didosolutions.com/dido/99_annexes/annex-b-terms-and-definitions/p/platform_specific_information" text:style-name="Internet_20_link" text:visited-style-name="Visited_20_Internet_20_Link">Platform Specific Information</text:a>Mapping to a target <text:a xlink:type="simple" xlink:href="https://wiki.didosolutions.com/dido/99_annexes/annex-b-terms-and-definitions/p/provider_implementation" text:style-name="Internet_20_link" text:visited-style-name="Visited_20_Internet_20_Link">Provider Implementation</text:a>Replacement of provider-specific servicesTransformation of configuration formatsConversion of data formatsSubstitution of resource typesApplication of target-platform parametersValidation against target-environment Acceptance CriteriaCloud Portability differs from interoperability:</text:p>
      <text:p text:style-name="Text_20_body">Cloud Portability concerns transfer or re-realization between cloud environmentsInteroperability concerns interaction between systems or componentsCloud Portability also differs from migration:</text:p>
      <text:p text:style-name="Text_20_body">Migration is the activity that moves or transforms a subjectCloud Portability is the capability that allows the subject to be moved or re-realized while preserving defined characteristic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ortability that enables an application, workload, data set, configuration, or infrastructure specification to be transferred or re-realized between cloud environments while preserving defined characteristic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Cloud Portability does not require identical implementations across cloud environments.</text:p>
      <text:p text:style-name="Text_20_body">A portable realization may use different:</text:p>
      <text:p text:style-name="Text_20_body">Resource typesService namesInterfacesMachine imagesNetwork constructsStorage technologiesSecurity mechanismsDeployment toolsThe applicable requirements determine which characteristics must remain equivalent after transfer or re-realization.</text:p>
      <text:p text:style-name="Text_20_body">Cloud Portability may be limited by:</text:p>
      <text:p text:style-name="Text_20_body">Provider-specific servicesProprietary interfacesData-transfer constraintsLicensing restrictionsSecurity constraintsRegulatory constraintsPerformance differencesOperational dependenciesCloud Portability does not by itself establish that migration is automated, cost-free, lossless, or possible without modification.</text:p>
      <text:h text:style-name="Heading_20_2" text:outline-level="2"><text:bookmark-start text:name="__RefHeading___example_6"/><text:bookmark-start text:name="example"/>Example<text:bookmark-end text:name="__RefHeading___example_6"/><text:bookmark-end text:name="example"/></text:h>
      <text:p text:style-name="Text_20_body">A platform-independent Infrastructure Blueprint is realized on two cloud providers by mapping its compute, storage, networking, identity, and monitoring requirements to each provider's services. Each resulting Infrastructure Environment satisfies the same defined Acceptance Criteria even though the Platform Specific Information differ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4:52</meta:creation-date>
    <dc:creator>Generated</dc:creator>
    <dc:date>2026-08-22T15::14:52</dc:date>
    <dc:language>en-US</dc:language>
    <meta:editing-cycles>1</meta:editing-cycles>
    <meta:editing-duration>PT0S</meta:editing-duration>
    <dc:title>dido:99_annexes:annex-b-terms-and-definitions:c:cloud_portability</dc:title>
  </office:meta>
</office:document-meta>
</file>