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loud_environment"/><text:bookmark-start text:name="__RefHeading___cloud_environment_1"/><text:bookmark-start text:name="cloud_environment"/>Cloud Environment<text:bookmark-end text:name="__RefHeading___cloud_environment_1"/><text:bookmark-end text:name="cloud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loud Environment provides computing, storage, networking, platform, or application resources through remotely accessible, service-managed infrastructure.</text:p>
      <text:p text:style-name="Text_20_body">The environment exposes resources through defined service interfaces, management mechanisms, provider contracts, or automation interfaces. Resources may be provisioned, changed, scaled, monitored, and removed through software-controlled operations.</text:p>
      <text:p text:style-name="Text_20_body">A Cloud Environment may use public, private, community, sovereign, or other cloud deployment models. The term does not require the use of a public cloud provider.</text:p>
      <text:p text:style-name="Text_20_body">Within the Crucible architecture, provider abstractions isolate cloud-specific behavior from core orchestration functions. This separation allows the same declarative description to target different Cloud Environments when compatible provider capabilities exis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ng environment that provides remotely accessible, service-managed computing, storage, networking, platform, or application resourc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loud-computing, infrastructure-service, platform-service, and distributed-systems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loud Environment refers to the service-managed resource environment rather than to a specific provider, commercial offering, or deployment model.</text:p>
      <text:p text:style-name="Text_20_body">A privately operated cloud may also form part of an <text:a xlink:type="simple" xlink:href="https://wiki.didosolutions.com/dido/99_annexes/annex-b-terms-and-definitions/o/on-premises_environment" text:style-name="Internet_20_link" text:visited-style-name="Visited_20_Internet_20_Link">On-Premises Environment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scription targets an Oracle Cloud Infrastructure tenancy. The provider plugin creates networking, compute, storage, and load-balancing resources within the selected Cloud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5:16</meta:creation-date>
    <dc:creator>Generated</dc:creator>
    <dc:date>2026-08-24T02::25:16</dc:date>
    <dc:language>en-US</dc:language>
    <meta:editing-cycles>1</meta:editing-cycles>
    <meta:editing-duration>PT0S</meta:editing-duration>
    <dc:title>dido:99_annexes:annex-b-terms-and-definitions:c:cloud_environment</dc:title>
  </office:meta>
</office:document-meta>
</file>