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loud_agnosticism"/><text:bookmark-start text:name="__RefHeading___cloud_agnosticism_1"/><text:bookmark-start text:name="cloud_agnosticism"/>Cloud Agnosticism<text:bookmark-end text:name="__RefHeading___cloud_agnosticism_1"/><text:bookmark-end text:name="cloud_agnosticism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Cloud Agnosticism is an architectural characteristic that limits dependence on the proprietary interfaces, services, data formats, software development kits, or operational mechanisms of a particular <text:a xlink:type="simple" xlink:href="https://wiki.didosolutions.com/dido/99_annexes/annex-b-terms-and-definitions/c/cloud_provider" text:style-name="Internet_20_link" text:visited-style-name="Visited_20_Internet_20_Link">Cloud Provider</text:a>.</text:p>
      <text:p text:style-name="Text_20_body">A cloud-agnostic architecture expresses common capabilities through provider-independent concepts, contracts, and interfaces. Provider-specific implementations translate those common capabilities into the mechanisms required by each Cloud Provider.</text:p>
      <text:p text:style-name="Text_20_body">Cloud Agnosticism does not require every Cloud Provider to offer identical capabilities. The architecture may identify optional capabilities, provider-specific constraints, or controlled extensions without allowing provider-specific logic to spread throughout the core system.</text:p>
      <text:p text:style-name="Text_20_body"><text:a xlink:type="simple" xlink:href="#dido:99_annexes:annex-b-terms-and-definitions:c:cloud_agnosticism" text:style-name="Local_20_link" text:visited-style-name="Visited_20_Local_20_Link">Cloud Agnosticism</text:a> can support <text:a xlink:type="simple" xlink:href="https://wiki.didosolutions.com/dido/99_annexes/annex-b-terms-and-definitions/p/portability" text:style-name="Internet_20_link" text:visited-style-name="Visited_20_Internet_20_Link">Portability</text:a> by reducing dependence on a particular Cloud Provider. Cloud Agnosticism does not, by itself, establish Portability, because movement to another platform, runtime, deployment environment, or operational context may require adaptation, verification, requalification, or additional evidenc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rchitectural characteristic that limits dependence on the proprietary interfaces, services, data formats, software development kits, or operational mechanisms of a particular <text:a xlink:type="simple" xlink:href="https://wiki.didosolutions.com/dido/99_annexes/annex-b-terms-and-definitions/c/cloud_provider" text:style-name="Internet_20_link" text:visited-style-name="Visited_20_Internet_20_Link">cloud provider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cloud computing, software portability, platform independence, provider abstraction, and multi-cloud architecture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Cloud Agnosticism does not mean that every deployment can move between Cloud Providers without adaptation. Provider capabilities, service availability, identity models, networking, data services, and regulatory constraints may affect portability.</text:p>
      <text:p text:style-name="Text_20_body">Cloud Agnosticism concerns architectural dependence. <text:a xlink:type="simple" xlink:href="https://wiki.didosolutions.com/dido/99_annexes/annex-b-terms-and-definitions/p/portability" text:style-name="Internet_20_link" text:visited-style-name="Visited_20_Internet_20_Link">Portability</text:a> concerns the ability to transfer or adapt a system, artefact, or workload between environment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Crucible requests image upload and infrastructure deployment through a Provider Contract. Separate Provider Plugins implement those operations for Oracle Cloud Infrastructure and Amazon Web Services without placing cloud-specific logic in the Crucible cor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00:07</meta:creation-date>
    <dc:creator>Generated</dc:creator>
    <dc:date>2026-08-24T08::00:07</dc:date>
    <dc:language>en-US</dc:language>
    <meta:editing-cycles>1</meta:editing-cycles>
    <meta:editing-duration>PT0S</meta:editing-duration>
    <dc:title>dido:99_annexes:annex-b-terms-and-definitions:c:cloud_agnosticism</dc:title>
  </office:meta>
</office:document-meta>
</file>