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li"/><text:bookmark-start text:name="__RefHeading___command-line_interface_cli_1"/><text:bookmark-start text:name="command-line_interface_cli"/>Command-Line Interface (CLI)<text:bookmark-end text:name="__RefHeading___command-line_interface_cli_1"/><text:bookmark-end text:name="command-line_interface_cli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mand-Line Interface (CLI) provides a text-based interface through which a person or automated process invokes software operations by supplying commands, options, arguments, and input values.</text:p>
      <text:p text:style-name="Text_20_body">A CLI can receive input from:</text:p>
      <text:p text:style-name="Text_20_body">An interactive terminal sessionA shell scriptA <text:a xlink:type="simple" xlink:href="https://wiki.didosolutions.com/dido/99_annexes/annex-b-terms-and-definitions/w/workflow" text:style-name="Internet_20_link" text:visited-style-name="Visited_20_Internet_20_Link">Workflow</text:a>A <text:a xlink:type="simple" xlink:href="https://wiki.didosolutions.com/dido/99_annexes/annex-b-terms-and-definitions/c/ci_cd_pipeline" text:style-name="Internet_20_link" text:visited-style-name="Visited_20_Internet_20_Link">CI/CD Pipeline</text:a>Another software processA CLI can produce:</text:p>
      <text:p text:style-name="Text_20_body">Command outputOperation statusDiagnostic informationError informationStructured outputProcess exit statusWithin Crucible documentation, a CLI provides one possible interface for invoking noninteractive operations within a <text:a xlink:type="simple" xlink:href="https://wiki.didosolutions.com/dido/99_annexes/annex-b-terms-and-definitions/w/workspace" text:style-name="Internet_20_link" text:visited-style-name="Visited_20_Internet_20_Link">Workspace</text:a> or automated Workflow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text-based interface through which a person or automated process invokes software operations by supplying commands, options, arguments, and input valu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-controlled term adapted from established operating-system, shell, and software-interface practice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acronym <text:span text:style-name="Strong_20_Emphasis">CLI</text:span> means <text:span text:style-name="Strong_20_Emphasis">Command-Line Interface</text:span>.</text:p>
      <text:p text:style-name="Text_20_body">A Command-Line Interface differs from a command line. A command line is the textual command and associated arguments supplied through the interface.</text:p>
      <text:p text:style-name="Text_20_body">A CLI can support interactive or noninteractive execution.</text:p>
      <text:p text:style-name="Text_20_body">The existence of a CLI does not require an operation to prompt for user input. Automated processes can invoke a CLI using predefined commands, arguments, configuration, environment variables, or input files.</text:p>
      <text:p text:style-name="Text_20_body">A CLI differs from a graphical user interface and an application programming interface, although software can provide more than one interface to the same oper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I/CD Pipeline invokes the Crucible CLI with a Workspace location, selected Baselines, operation parameters, and an output location. Crucible performs the requested operation without prompting for interactive input and returns an exit status and execution resul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25:08</meta:creation-date>
    <dc:creator>Generated</dc:creator>
    <dc:date>2026-08-24T05::25:08</dc:date>
    <dc:language>en-US</dc:language>
    <meta:editing-cycles>1</meta:editing-cycles>
    <meta:editing-duration>PT0S</meta:editing-duration>
    <dc:title>dido:99_annexes:annex-b-terms-and-definitions:c:cli</dc:title>
  </office:meta>
</office:document-meta>
</file>