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lassified_environment"/><text:bookmark-start text:name="__RefHeading___classified_environment_1"/><text:bookmark-start text:name="classified_environment"/>Classified Environment<text:bookmark-end text:name="__RefHeading___classified_environment_1"/><text:bookmark-end text:name="classified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lassified Environment is an operating environment authorized to store, process, or transmit information assigned a <text:a xlink:type="simple" xlink:href="https://wiki.didosolutions.com/dido/99_annexes/annex-b-terms-and-definitions/s/security_classification" text:style-name="Internet_20_link" text:visited-style-name="Visited_20_Internet_20_Link">Security Classification</text:a>.</text:p>
      <text:p text:style-name="Text_20_body">The authorization for a Classified Environment identifies the classifications and additional handling restrictions that the environment can support.</text:p>
      <text:p text:style-name="Text_20_body">A Classified Environment can include controls for:</text:p>
      <text:p text:style-name="Text_20_body">Physical accessPersonnel accessIdentity and authenticationAuthorizationInformation markingInformation storageInformation transmissionCryptographic protectionNetwork separationMedia handlingImport and export of informationAudit loggingContinuous monitoringConfiguration managementIncident responseInformation retentionInformation destructionEquipment maintenanceHardware and software supply-chain controlsA Classified Environment can operate as a:</text:p>
      <text:a xlink:type="simple" xlink:href="https://wiki.didosolutions.com/dido/99_annexes/annex-b-terms-and-definitions/c/connected_environment" text:style-name="Internet_20_link" text:visited-style-name="Visited_20_Internet_20_Link">Connected Environment</text:a>
      <text:a xlink:type="simple" xlink:href="https://wiki.didosolutions.com/dido/99_annexes/annex-b-terms-and-definitions/d/disconnected_environment" text:style-name="Internet_20_link" text:visited-style-name="Visited_20_Internet_20_Link">Disconnected Environment</text:a>
      <text:a xlink:type="simple" xlink:href="https://wiki.didosolutions.com/dido/99_annexes/annex-b-terms-and-definitions/a/air-gapped_environment" text:style-name="Internet_20_link" text:visited-style-name="Visited_20_Internet_20_Link">Air-Gapped Environment</text:a>
      <text:p text:style-name="Text_20_body">Connectivity and classification describe different environment characteristics:</text:p>
      <text:p text:style-name="Text_20_body">Connectivity describes the environment's access to external networks and resourcesSecurity Classification describes the information the environment is authorized to handleAn Air-Gapped Environment is not necessarily a Classified Environment. An Air-Gapped Environment becomes a Classified Environment only when the responsible authority authorizes it to handle classified information.</text:p>
      <text:p text:style-name="Text_20_body">A Classified Environment can impose additional restrictions based on:</text:p>
      <text:p text:style-name="Text_20_body">Classification levelCompartmentsSpecial access programsDissemination controlsNationality restrictionsMission restrictionsNeed-to-know determinationsHandling caveatsGoverning security policyWithin the Crucible architecture, a Classified Environment can contain one or more <text:a xlink:type="simple" xlink:href="https://wiki.didosolutions.com/dido/99_annexes/annex-b-terms-and-definitions/d/deployment_target" text:style-name="Internet_20_link" text:visited-style-name="Visited_20_Internet_20_Link">Deployment Targets</text:a>. Each Deployment Target record should identify the Security Classifications and handling restrictions authorized for that targe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rating environment authorized to store, process, or transmit information assigned one or more specified Security Classification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ww.archives.gov/isoo/policy-documents/cnsi-eo.html" text:style-name="Internet_20_link" text:visited-style-name="Visited_20_Internet_20_Link">Executive Order 13526, Classified National Security Information</text:a>
      <text:a xlink:type="simple" xlink:href="https://www.ecfr.gov/current/title-32/subtitle-B/chapter-XX/part-2001" text:style-name="Internet_20_link" text:visited-style-name="Visited_20_Internet_20_Link">32 CFR Part 2001, Classified National Security Information</text:a>
      <text:p text:style-name="Text_20_body">Dido Solutions, Crucible architecture and requirements terminology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lassified Environment is authorized for specified Security Classifications. Authorization for one classification does not automatically authorize the environment for a higher classification, a different compartment, or an additional handling restriction.</text:p>
      <text:p text:style-name="Text_20_body">A Classified Environment can also contain unclassified information when governing policy permits the information to enter and remain within the environment.</text:p>
      <text:p text:style-name="Text_20_body">The term does not identify a specific national classification framework. Each organization or governing authority defines its classification levels, markings, handling controls, and authorization process.</text:p>
      <text:p text:style-name="Text_20_body">A Classified Environment differs from an <text:a xlink:type="simple" xlink:href="https://wiki.didosolutions.com/dido/99_annexes/annex-b-terms-and-definitions/u/unclassified_environment" text:style-name="Internet_20_link" text:visited-style-name="Visited_20_Internet_20_Link">Unclassified Environment</text:a>:</text:p>
      <text:p text:style-name="Text_20_body">A Classified Environment is authorized to handle specified classified informationAn Unclassified Environment is not authorized to handle classified information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eployment Target operates within an Air-Gapped Environment authorized to process information classified at the Secret level.</text:p>
      <text:p text:style-name="Text_20_body">The Deployment Target record identifies:</text:p>
      <text:p text:style-name="Text_20_body">Secret as the maximum authorized Security ClassificationThe permitted compartments and handling caveatsThe approved users and rolesThe authorized software and Machine ImagesThe authorized Dependency StoresThe media-transfer proceduresThe monitoring and audit requirementsThe information-retention and destruction requirements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8:56</meta:creation-date>
    <dc:creator>Generated</dc:creator>
    <dc:date>2026-08-22T18::08:56</dc:date>
    <dc:language>en-US</dc:language>
    <meta:editing-cycles>1</meta:editing-cycles>
    <meta:editing-duration>PT0S</meta:editing-duration>
    <dc:title>dido:99_annexes:annex-b-terms-and-definitions:c:classified_environment</dc:title>
  </office:meta>
</office:document-meta>
</file>