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lassification_path"/><text:bookmark-start text:name="__RefHeading___classification_path_1"/><text:bookmark-start text:name="classification_path"/>Classification Path<text:bookmark-end text:name="__RefHeading___classification_path_1"/><text:bookmark-end text:name="classification_path"/></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lassification Path identifies the location of an <text:a xlink:type="simple" xlink:href="https://wiki.didosolutions.com/dido/99_annexes/99_annexes/annex-b-terms-and-definitions/a/archetype" text:style-name="Internet_20_link" text:visited-style-name="Visited_20_Internet_20_Link">archetype</text:a> within the Archetype Classification Model. It records the relationship from <text:a xlink:type="simple" xlink:href="https://wiki.didosolutions.com/dido/99_annexes/99_annexes/annex-b-terms-and-definitions/e/ecosphere" text:style-name="Internet_20_link" text:visited-style-name="Visited_20_Internet_20_Link">ecosphere</text:a> to <text:a xlink:type="simple" xlink:href="https://wiki.didosolutions.com/dido/99_annexes/99_annexes/annex-b-terms-and-definitions/e/ecosystem" text:style-name="Internet_20_link" text:visited-style-name="Visited_20_Internet_20_Link">ecosystem</text:a> to <text:a xlink:type="simple" xlink:href="https://wiki.didosolutions.com/dido/99_annexes/99_annexes/annex-b-terms-and-definitions/d/domain" text:style-name="Internet_20_link" text:visited-style-name="Visited_20_Internet_20_Link">domain</text:a>.</text:p>
      <text:p text:style-name="Text_20_body">A Classification Path helps authors and reviewers understand the business and semantic scope inherited by later parts. It also helps prevent an implementation profile or deployment profile from appearing broader than the domain it actually addresses.</text:p>
      <text:p text:style-name="Text_20_body">For the initial Financial Systems Archetype work, Figure 5.5-1 shows the classification path.</text:p>
      <text:p text:style-name="Preformatted_20_Text">Finance Ecosphere<text:line-break/>└── Monetary Ecosystem<text:line-break/><text:s text:c="4"/>└── Foreign Exchange Domain</text:p>
      <text:p text:style-name="Text_20_body">Figure 1: Classification path for the Foreign Exchange domain within the Finance ecosphere</text:p>
      <text:p text:style-name="Text_20_body">This path indicates that the Foreign Exchange Domain belongs to the Monetary Ecosystem, which belongs to the Finance Ecospher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rdered classification from <text:a xlink:type="simple" xlink:href="https://wiki.didosolutions.com/dido/99_annexes/99_annexes/annex-b-terms-and-definitions/e/ecosphere" text:style-name="Internet_20_link" text:visited-style-name="Visited_20_Internet_20_Link">ecosphere</text:a> to <text:a xlink:type="simple" xlink:href="https://wiki.didosolutions.com/dido/99_annexes/99_annexes/annex-b-terms-and-definitions/e/ecosystem" text:style-name="Internet_20_link" text:visited-style-name="Visited_20_Internet_20_Link">ecosystem</text:a> to <text:a xlink:type="simple" xlink:href="https://wiki.didosolutions.com/dido/99_annexes/99_annexes/annex-b-terms-and-definitions/d/domain" text:style-name="Internet_20_link" text:visited-style-name="Visited_20_Internet_20_Link">domain</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 <text:span text:style-name="Strong_20_Emphasis">FX Demo Reference Architecture</text:span>, Section 2.1.17, <text:span text:style-name="Strong_20_Emphasis">Archetype Classification Codes</text:span>; generalised from coded classification hierarchy to conceptual classification path.</text:p>
      <text:h text:style-name="Heading_20_2" text:outline-level="2"><text:bookmark-start text:name="__RefHeading___note_5"/><text:bookmark-start text:name="note"/>Note<text:bookmark-end text:name="__RefHeading___note_5"/><text:bookmark-end text:name="note"/></text:h>
      <text:p text:style-name="Text_20_body">A Classification Path may support documentation, metadata, configuration, evidence, traceability, and governance. It does not replace runtime identifiers.</text:p>
      <text:h text:style-name="Heading_20_2" text:outline-level="2"><text:bookmark-start text:name="__RefHeading___example_6"/><text:bookmark-start text:name="example"/>Example<text:bookmark-end text:name="__RefHeading___example_6"/><text:bookmark-end text:name="example"/></text:h>
      <text:p text:style-name="Text_20_body">Finance <text:a xlink:type="simple" xlink:href="https://wiki.didosolutions.com/dido/99_annexes/99_annexes/annex-b-terms-and-definitions/e/ecosphere" text:style-name="Internet_20_link" text:visited-style-name="Visited_20_Internet_20_Link">ecosphere</text:a> → Monetary <text:a xlink:type="simple" xlink:href="https://wiki.didosolutions.com/dido/99_annexes/99_annexes/annex-b-terms-and-definitions/e/ecosphere" text:style-name="Internet_20_link" text:visited-style-name="Visited_20_Internet_20_Link">ecosphere</text:a> → Foreign Exchange <text:a xlink:type="simple" xlink:href="https://wiki.didosolutions.com/dido/99_annexes/99_annexes/annex-b-terms-and-definitions/d/domain" text:style-name="Internet_20_link" text:visited-style-name="Visited_20_Internet_20_Link">domain</text:a> is the Classification Path used by the FX Demo Logical Pro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06:22</meta:creation-date>
    <dc:creator>Generated</dc:creator>
    <dc:date>2026-08-23T00::06:22</dc:date>
    <dc:language>en-US</dc:language>
    <meta:editing-cycles>1</meta:editing-cycles>
    <meta:editing-duration>PT0S</meta:editing-duration>
    <dc:title>dido:99_annexes:annex-b-terms-and-definitions:c:classification_path</dc:title>
  </office:meta>
</office:document-meta>
</file>