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lassification_authority"/><text:bookmark-start text:name="__RefHeading___classification_authority_1"/><text:bookmark-start text:name="classification_authority"/>Classification Authority<text:bookmark-end text:name="__RefHeading___classification_authority_1"/><text:bookmark-end text:name="classification_author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lassification Authority is a person, role, organization, or governing body authorized to assign, approve, modify, downgrade, declassify, or otherwise govern a <text:a xlink:type="simple" xlink:href="https://wiki.didosolutions.com/dido/99_annexes/annex-b-terms-and-definitions/s/security_classification" text:style-name="Internet_20_link" text:visited-style-name="Visited_20_Internet_20_Link">Security Classification</text:a>.</text:p>
      <text:p text:style-name="Text_20_body">The authority derives its power from an identified legal, regulatory, contractual, organizational, or policy source.</text:p>
      <text:p text:style-name="Text_20_body">A Classification Authority can be responsible for:</text:p>
      <text:p text:style-name="Text_20_body">Establishing classification guidanceAssigning a Security ClassificationApproving derivative classification rulesIdentifying classification markingsDefining classification durationDefining downgrading conditionsDefining declassification conditionsDefining compartmentsDefining handling caveatsDefining dissemination restrictionsResolving classification conflictsReviewing classification decisionsAuthorizing corrections to classification recordsIdentifying the authority responsible for each classification decisionA Classification Authority can govern the classification of:</text:p>
      <text:p text:style-name="Text_20_body">InformationDocumentsDataMessagesArtifactsMachine ImagesInfrastructure BaselinesConfiguration recordsDeployment recordsEvidenceMetadataAggregated informationA Classification Authority can also define or approve the <text:a xlink:type="simple" xlink:href="https://wiki.didosolutions.com/dido/99_annexes/annex-b-terms-and-definitions/i/information_handling_rules" text:style-name="Internet_20_link" text:visited-style-name="Visited_20_Internet_20_Link">Information Handling Rules</text:a> associated with a Security Classification.</text:p>
      <text:p text:style-name="Text_20_body">The Classification Authority does not necessarily administer the system, Security Domain, or Infrastructure Environment containing the classified information. Operational administration and classification authority represent distinct responsibilities.</text:p>
      <text:p text:style-name="Text_20_body">Within the Crucible architecture, classification records can identify:</text:p>
      <text:p text:style-name="Text_20_body">The Security ClassificationThe Classification AuthorityThe source of the authorityThe classification decision dateThe classification rationaleThe classification durationThe required markingsThe Information Handling RulesThe downgrading or declassification conditionsThe associated ProvenanceThe associated Tracea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erson, role, organization, or governing body authorized to assign or govern a Security Classification</text:span></text:p>
      <text:h text:style-name="Heading_20_2" text:outline-level="2"><text:bookmark-start text:name="__RefHeading___source_4"/><text:bookmark-start text:name="source"/>Source<text:bookmark-end text:name="__RefHeading___source_4"/><text:bookmark-end text:name="source"/></text:h>
      <text:a xlink:type="simple" xlink:href="https://www.archives.gov/isoo/policy-documents/cnsi-eo.html" text:style-name="Internet_20_link" text:visited-style-name="Visited_20_Internet_20_Link">Executive Order 13526, Classified National Security Information</text:a>
      <text:a xlink:type="simple" xlink:href="https://www.ecfr.gov/current/title-32/subtitle-B/chapter-XX/part-2001" text:style-name="Internet_20_link" text:visited-style-name="Visited_20_Internet_20_Link">32 CFR Part 2001, Classified National Security Information</text:a>
      <text:p text:style-name="Text_20_body">Dido Solutions, Crucible architecture and requirements terminology</text:p>
      <text:h text:style-name="Heading_20_2" text:outline-level="2"><text:bookmark-start text:name="__RefHeading___note_5"/><text:bookmark-start text:name="note"/>Note<text:bookmark-end text:name="__RefHeading___note_5"/><text:bookmark-end text:name="note"/></text:h>
      <text:p text:style-name="Text_20_body">A Classification Authority differs from an authorization authority responsible for approving an information system or environment for operation.</text:p>
      <text:p text:style-name="Text_20_body">A Classification Authority governs classification decisionsA system authorization authority accepts or rejects operational risk for a system or environmentThe same person or organization can perform both roles only when the governing authority explicitly assigns both responsibilities.</text:p>
      <text:p text:style-name="Text_20_body">An Original Classification Authority can make an original determination that information requires classification.</text:p>
      <text:p text:style-name="Text_20_body">A Derivative Classifier applies existing classification guidance to new information or materials. A Derivative Classifier does not independently create a new classification basis.</text:p>
      <text:p text:style-name="Text_20_body">For non-classified controlled information, a governing authority can perform an analogous designation role without becoming a Classification Authority for classified information.</text:p>
      <text:h text:style-name="Heading_20_2" text:outline-level="2"><text:bookmark-start text:name="__RefHeading___example_6"/><text:bookmark-start text:name="example"/>Example<text:bookmark-end text:name="__RefHeading___example_6"/><text:bookmark-end text:name="example"/></text:h>
      <text:p text:style-name="Text_20_body">A Classification Authority determines that an Infrastructure Baseline contains information classified as Secret.</text:p>
      <text:p text:style-name="Text_20_body">The classification record identifies:</text:p>
      <text:p text:style-name="Text_20_body">Secret as the Security ClassificationThe Classification AuthorityThe classification guidanceThe classified portions of the Infrastructure BaselineThe required markingsThe permitted Security DomainsThe Information Handling RulesThe review and declassification condi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1:06</meta:creation-date>
    <dc:creator>Generated</dc:creator>
    <dc:date>2026-08-22T15::11:06</dc:date>
    <dc:language>en-US</dc:language>
    <meta:editing-cycles>1</meta:editing-cycles>
    <meta:editing-duration>PT0S</meta:editing-duration>
    <dc:title>dido:99_annexes:annex-b-terms-and-definitions:c:classification_authority</dc:title>
  </office:meta>
</office:document-meta>
</file>