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c:classification"/><text:bookmark-start text:name="__RefHeading___classification_1"/><text:bookmark-start text:name="classification"/>Classification<text:bookmark-end text:name="__RefHeading___classification_1"/><text:bookmark-end text:name="classification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Classification assigns an item to one or more defined categories according to specified criteria.</text:p>
      <text:p text:style-name="Text_20_body">The classified item includes <text:a xlink:type="simple" xlink:href="https://wiki.didosolutions.com/dido/99_annexes/annex-b-terms-and-definitions/d/data" text:style-name="Internet_20_link" text:visited-style-name="Visited_20_Internet_20_Link">Data</text:a>, <text:a xlink:type="simple" xlink:href="https://wiki.didosolutions.com/dido/99_annexes/annex-b-terms-and-definitions/i/information" text:style-name="Internet_20_link" text:visited-style-name="Visited_20_Internet_20_Link">Information</text:a>, an artifact, a configuration value, a resource, a system, a finding, a risk, or another subject requiring consistent treatment.</text:p>
      <text:p text:style-name="Text_20_body">A classification scheme defines the available categories, assignment criteria, responsible authority, handling consequences, review conditions, and relationships among categories. Classification applies the scheme to a particular item.</text:p>
      <text:p text:style-name="Text_20_body">A Classification remains distinct from a label. A Classification records the category assigned to an item. A label represents or communicates that Classification within a document, interface, record, message, or physical marking.</text:p>
      <text:p text:style-name="Text_20_body">A Classification also remains distinct from a handling rule. The Classification identifies the applicable category. A handling rule specifies the controls and actions associated with that category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assignment of an item to a defined category according to specified criteria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DIDO Solutions project definition informed by ISO/IEC information-classification and classification terminology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Classification identifies the applicable classification scheme, assigned category, classified item, assignment criteria, responsible authority, effective period, and classification status.</text:p>
      <text:p text:style-name="Text_20_body">An item has more than one Classification when different classification schemes address different concerns. Information, for example, has a security Classification, retention Classification, regulatory Classification, and operational Classification.</text:p>
      <text:p text:style-name="Text_20_body">A Classification change records the previous category, resulting category, responsible authority, reason, and effective time.</text:p>
      <text:p text:style-name="Text_20_body">Classification criteria support consistent assignment. A category name or label without defined assignment criteria does not provide a reproducible Classification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Node Configuration parameter containing a private key receives a confidential security Classification. The Classification associates the value with <text:a xlink:type="simple" xlink:href="https://wiki.didosolutions.com/dido/99_annexes/annex-b-terms-and-definitions/s/security_control" text:style-name="Internet_20_link" text:visited-style-name="Visited_20_Internet_20_Link">Security Controls</text:a> governing access, storage, transfer, logging, rotation, retention, and disposal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8::40:06</meta:creation-date>
    <dc:creator>Generated</dc:creator>
    <dc:date>2026-08-22T18::40:06</dc:date>
    <dc:language>en-US</dc:language>
    <meta:editing-cycles>1</meta:editing-cycles>
    <meta:editing-duration>PT0S</meta:editing-duration>
    <dc:title>dido:99_annexes:annex-b-terms-and-definitions:c:classification</dc:title>
  </office:meta>
</office:document-meta>
</file>