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i_cd_pipeline"/><text:bookmark-start text:name="__RefHeading___cicd_pipeline_1"/><text:bookmark-start text:name="cicd_pipeline"/>CI/CD Pipeline<text:bookmark-end text:name="__RefHeading___cicd_pipeline_1"/><text:bookmark-end text:name="cicd_pipeline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I/CD Pipeline coordinates automated activities that integrate, evaluate, build, package, release, or deploy changes to one or more <text:a xlink:type="simple" xlink:href="https://wiki.didosolutions.com/dido/99_annexes/annex-b-terms-and-definitions/a/artifact" text:style-name="Internet_20_link" text:visited-style-name="Visited_20_Internet_20_Link">Artifacts</text:a>.</text:p>
      <text:p text:style-name="Text_20_body">The abbreviation <text:span text:style-name="Strong_20_Emphasis">CI/CD</text:span> commonly refers to:</text:p>
      <text:p text:style-name="Text_20_body">Continuous IntegrationContinuous DeliveryContinuous DeploymentA CI/CD Pipeline may perform activities such as:</text:p>
      <text:p text:style-name="Text_20_body">Retrieving identified Artifact revisionsValidating controlled inputsBuilding software or <text:a xlink:type="simple" xlink:href="https://wiki.didosolutions.com/dido/99_annexes/annex-b-terms-and-definitions/m/machine_image" text:style-name="Internet_20_link" text:visited-style-name="Visited_20_Internet_20_Link">Machine Images</text:a>Executing testsEvaluating acceptance criteriaPackaging release contentPublishing ArtifactsPerforming <text:a xlink:type="simple" xlink:href="https://wiki.didosolutions.com/dido/99_annexes/annex-b-terms-and-definitions/i/infrastructure_deployment" text:style-name="Internet_20_link" text:visited-style-name="Visited_20_Internet_20_Link">Infrastructure Deployment</text:a>Recording execution resultsProducing <text:a xlink:type="simple" xlink:href="https://wiki.didosolutions.com/dido/99_annexes/annex-b-terms-and-definitions/e/evidence" text:style-name="Internet_20_link" text:visited-style-name="Visited_20_Internet_20_Link">Evidence</text:a>A CI/CD Pipeline may consume:</text:p>
      <text:p text:style-name="Text_20_body">Source code<text:a xlink:type="simple" xlink:href="https://wiki.didosolutions.com/dido/99_annexes/annex-b-terms-and-definitions/i/infrastructure_configuration" text:style-name="Internet_20_link" text:visited-style-name="Visited_20_Internet_20_Link">Infrastructure Configurations</text:a><text:a xlink:type="simple" xlink:href="https://wiki.didosolutions.com/dido/99_annexes/annex-b-terms-and-definitions/i/infrastructure_blueprint" text:style-name="Internet_20_link" text:visited-style-name="Visited_20_Internet_20_Link">Infrastructure Blueprints</text:a>Build specificationsTest specificationsPolicy filesDeployment specificationsControlled parametersSecrets and credentialsA CI/CD Pipeline differs from an individual automation script:</text:p>
      <text:p text:style-name="Text_20_body">A CI/CD Pipeline coordinates an ordered set of activities and decision pointsAn automation script performs one or more bounded operations within or outside that pipelineA CI/CD Pipeline also differs from a <text:a xlink:type="simple" xlink:href="https://wiki.didosolutions.com/dido/99_annexes/annex-b-terms-and-definitions/v/version_control_system" text:style-name="Internet_20_link" text:visited-style-name="Visited_20_Internet_20_Link">Version Control System</text:a>:</text:p>
      <text:p text:style-name="Text_20_body">A Version Control System manages identifiable Artifact revisionsA CI/CD Pipeline retrieves and processes those revisions through defined activities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utomated workflow that coordinates the integration, evaluation, building, packaging, release, or deployment of identified artifact revision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I/CD Pipeline does not require every activity listed in the definition to occur in a single execution.</text:p>
      <text:p text:style-name="Text_20_body">The applicable pipeline may implement:</text:p>
      <text:p text:style-name="Text_20_body">Continuous Integration without delivery or deploymentContinuous Delivery with a manual release decisionContinuous Deployment in which an accepted change proceeds automatically to a target environmentThe term <text:span text:style-name="Strong_20_Emphasis">continuous</text:span> describes the capability to execute the workflow repeatedly in response to defined triggers. It does not require uninterrupted execution or immediate deployment of every change.</text:p>
      <text:p text:style-name="Text_20_body">A CI/CD Pipeline does not by itself establish that an Artifact is approved, compliant, secure, or suitable for deployment. Applicable requirements, controls, tests, and acceptance criteria establish those determinations.</text:p>
      <text:p text:style-name="Text_20_body">The term does not require a particular orchestration product, repository, build tool, deployment tool, hosting platform, or implementation technology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I/CD Pipeline retrieves an identified <text:a xlink:type="simple" xlink:href="https://wiki.didosolutions.com/dido/99_annexes/annex-b-terms-and-definitions/i/infrastructure_configuration" text:style-name="Internet_20_link" text:visited-style-name="Visited_20_Internet_20_Link">Infrastructure Configuration</text:a> revision from a <text:a xlink:type="simple" xlink:href="https://wiki.didosolutions.com/dido/99_annexes/annex-b-terms-and-definitions/v/version_control_system" text:style-name="Internet_20_link" text:visited-style-name="Visited_20_Internet_20_Link">Version Control System</text:a>, validates its machine-readable representation, builds a <text:a xlink:type="simple" xlink:href="https://wiki.didosolutions.com/dido/99_annexes/annex-b-terms-and-definitions/m/machine_image" text:style-name="Internet_20_link" text:visited-style-name="Visited_20_Internet_20_Link">Machine Image</text:a>, performs Infrastructure Deployment, and records the resulting Eviden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55:28</meta:creation-date>
    <dc:creator>Generated</dc:creator>
    <dc:date>2026-08-22T17::55:28</dc:date>
    <dc:language>en-US</dc:language>
    <meta:editing-cycles>1</meta:editing-cycles>
    <meta:editing-duration>PT0S</meta:editing-duration>
    <dc:title>dido:99_annexes:annex-b-terms-and-definitions:c:ci_cd_pipeline</dc:title>
  </office:meta>
</office:document-meta>
</file>