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hargeable_work_unit"/><text:bookmark-start text:name="__RefHeading___chargeable_work_unit_1"/><text:bookmark-start text:name="chargeable_work_unit"/>Chargeable Work Unit<text:bookmark-end text:name="__RefHeading___chargeable_work_unit_1"/><text:bookmark-end text:name="chargeable_work_unit"/></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hargeable Work Unit provides the basic unit for cost attribution in the Cost Recovery, Compensation, and Settlement Plane. It represents a defined item of governed work that carries economic relevance in the FX Demo Reference Architecture.</text:p>
      <text:p text:style-name="Text_20_body">A Chargeable Work Unit supports comparison across qualified implementations by providing the architecture with a common basis for measuring work. Examples include one fraud screening action, one anti-money-laundering review, one sanctions screening action, one policy evaluation, one persistence action, one replay action, or one authorised release package.</text:p>
      <text:p text:style-name="Text_20_body">A Chargeable Work Unit does not expose the full transaction payload, detailed compliance findings, regulated data, or confidential business content. It identifies the work type, the relevant obligation, the qualified Node, the evidence reference, and the cost rule context needed for economic accountabilit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easurable unit of governed work for cost attribution</text:span></text:p>
      <text:h text:style-name="Heading_20_2" text:outline-level="2"><text:bookmark-start text:name="__RefHeading___source_4"/><text:bookmark-start text:name="source"/>Source<text:bookmark-end text:name="__RefHeading___source_4"/><text:bookmark-end text:name="source"/></text:h>
      <text:p text:style-name="Text_20_body">FX Demo Reference Architecture, Part 6: Cost Recovery, Compensation, and Settlement Plane</text:p>
      <text:h text:style-name="Heading_20_2" text:outline-level="2"><text:bookmark-start text:name="__RefHeading___note_5"/><text:bookmark-start text:name="note"/>Note<text:bookmark-end text:name="__RefHeading___note_5"/><text:bookmark-end text:name="note"/></text:h>
      <text:p text:style-name="Text_20_body">A Chargeable Work Unit provides the basis for compensation claims, chargeback entries, reimbursement records, settlement instructions, and provider comparison.
A Chargeable Work Unit differs from a transaction. One transaction can require multiple chargeable work units, and one chargeable work unit can relate to a non-transactional activity such as persistence, retention, replay, monitoring, or exception handling.</text:p>
      <text:h text:style-name="Heading_20_2" text:outline-level="2"><text:bookmark-start text:name="__RefHeading___example_6"/><text:bookmark-start text:name="example"/>Example<text:bookmark-end text:name="__RefHeading___example_6"/><text:bookmark-end text:name="example"/></text:h>
      <text:p text:style-name="Text_20_body">An FX transaction requires sanctions screening. The sanctions screening Node completes a single screening action and records a single Chargeable Work Unit for that work. The record identifies the work type, the applicable obligation, the performing Node, the evidence reference, and the cost rule context without exposing the full transaction payloa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5::30:35</meta:creation-date>
    <dc:creator>Generated</dc:creator>
    <dc:date>2026-08-24T05::30:35</dc:date>
    <dc:language>en-US</dc:language>
    <meta:editing-cycles>1</meta:editing-cycles>
    <meta:editing-duration>PT0S</meta:editing-duration>
    <dc:title>dido:99_annexes:annex-b-terms-and-definitions:c:chargeable_work_unit</dc:title>
  </office:meta>
</office:document-meta>
</file>