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entralized_system"/><text:bookmark-start text:name="__RefHeading___centralized_system_1"/><text:bookmark-start text:name="centralized_system"/>Centralized System<text:bookmark-end text:name="__RefHeading___centralized_system_1"/><text:bookmark-end text:name="centralized_system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entralized System concentrates primary control, processing, authoritative data, or system services within a central node or central location.</text:p>
      <text:p text:style-name="Text_20_body">Other nodes, clients, or components communicate with the central node to obtain the services or data provided by the system.</text:p>
      <text:p text:style-name="Text_20_body">A Centralized System commonly uses a <text:a xlink:type="simple" xlink:href="https://wiki.didosolutions.com/dido/99_annexes/annex-b-terms-and-definitions/c/centralized_network_topology" text:style-name="Internet_20_link" text:visited-style-name="Visited_20_Internet_20_Link">Centralized Network Topology</text:a>, but the system concept and the network topology remain distinct:</text:p>
      <text:p text:style-name="Text_20_body">A Centralized System describes the allocation of system authority, processing, state, and servicesA Centralized Network Topology describes the arrangement and interconnection of network nodesThe central node commonly performs functions such as:</text:p>
      <text:p text:style-name="Text_20_body">Processing requestsMaintaining authoritative dataCoordinating system behaviorEnforcing access controlsRecording transactionsProviding shared servicesManaging backups and recoveryA Centralized System differs from a <text:a xlink:type="simple" xlink:href="https://wiki.didosolutions.com/dido/99_annexes/annex-b-terms-and-definitions/d/distributed_system" text:style-name="Internet_20_link" text:visited-style-name="Visited_20_Internet_20_Link">Distributed System</text:a>, which allocates coordinated system behavior across multiple networked nod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ystem in which primary control, processing, authoritative state, or services are concentrated within a central node or central loc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Reference Architecture, Network Topology Taxonomy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entralized System does not require all components to reside on one physical computer.</text:p>
      <text:p text:style-name="Text_20_body">Clients, interfaces, storage devices, and supporting services can reside on multiple computers while the system retains centralized authority or control.</text:p>
      <text:p text:style-name="Text_20_body">A central node can create a single point of control and a single point of failure unless the architecture provides redundancy or failover.</text:p>
      <text:p text:style-name="Text_20_body">The term does not prescribe a mainframe, database technology, cloud platform, network protocol, or deployment mode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ystem uses one authoritative management server to store environment records, issue management commands, and coordinate all managed nodes.</text:p>
      <text:p text:style-name="Text_20_body">The clients and managed nodes reside on separate computers, but the management authority remains centralize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0:28</meta:creation-date>
    <dc:creator>Generated</dc:creator>
    <dc:date>2026-08-22T15::10:28</dc:date>
    <dc:language>en-US</dc:language>
    <meta:editing-cycles>1</meta:editing-cycles>
    <meta:editing-duration>PT0S</meta:editing-duration>
    <dc:title>dido:99_annexes:annex-b-terms-and-definitions:c:centralized_system</dc:title>
  </office:meta>
</office:document-meta>
</file>