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entralized_management"/><text:bookmark-start text:name="__RefHeading___centralized_management_1"/><text:bookmark-start text:name="centralized_management"/>Centralized Management<text:bookmark-end text:name="__RefHeading___centralized_management_1"/><text:bookmark-end text:name="centralized_manage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entralized Management concentrates management authority, management decisions, and management coordination within one logically unified management capability.</text:p>
      <text:p text:style-name="Text_20_body">The managed subjects can reside across multiple:</text:p>
      <text:a xlink:type="simple" xlink:href="https://wiki.didosolutions.com/dido/99_annexes/annex-b-terms-and-definitions/n/node" text:style-name="Internet_20_link" text:visited-style-name="Visited_20_Internet_20_Link">Nodes</text:a>
      <text:p text:style-name="Text_20_body">Geographic locationsNetwork zones<text:a xlink:type="simple" xlink:href="https://wiki.didosolutions.com/dido/99_annexes/annex-b-terms-and-definitions/d/deployment_target" text:style-name="Internet_20_link" text:visited-style-name="Visited_20_Internet_20_Link">Deployment Targets</text:a><text:a xlink:type="simple" xlink:href="https://wiki.didosolutions.com/dido/99_annexes/annex-b-terms-and-definitions/s/security_domain" text:style-name="Internet_20_link" text:visited-style-name="Visited_20_Internet_20_Link">Security Domains</text:a>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d/distributed_environment" text:style-name="Internet_20_link" text:visited-style-name="Visited_20_Internet_20_Link">Distributed Environments</text:a>Centralized Management provides a common point of management authority without requiring every managed subject to reside within one physical location or one computer.</text:p>
      <text:p text:style-name="Text_20_body">The centralized management capability performs or coordinates management functions such as:</text:p>
      <text:p text:style-name="Text_20_body">Identifying managed subjectsReceiving management requestsAuthorizing management operationsDirecting management operationsMonitoring operation statusCollecting management resultsRecording management activityPresenting management informationCentralized Management differs from a <text:a xlink:type="simple" xlink:href="https://wiki.didosolutions.com/dido/99_annexes/annex-b-terms-and-definitions/c/centralized_system" text:style-name="Internet_20_link" text:visited-style-name="Visited_20_Internet_20_Link">Centralized System</text:a>:</text:p>
      <text:p text:style-name="Text_20_body">Centralized Management describes the concentration of management authority and coordinationA Centralized System describes the concentration of primary system control, processing, authoritative state, or servicesA <text:a xlink:type="simple" xlink:href="https://wiki.didosolutions.com/dido/99_annexes/annex-b-terms-and-definitions/d/distributed_system" text:style-name="Internet_20_link" text:visited-style-name="Visited_20_Internet_20_Link">Distributed System</text:a> or Distributed Environment can operate under Centralized Management without becoming a Centralized System.</text:p>
      <text:p text:style-name="Text_20_body">Centralized Management does not require one physical user interface. Multiple <text:a xlink:type="simple" xlink:href="https://wiki.didosolutions.com/dido/99_annexes/annex-b-terms-and-definitions/m/management_interface" text:style-name="Internet_20_link" text:visited-style-name="Visited_20_Internet_20_Link">Management Interfaces</text:a> can access the same logically unified management author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nagement in which authority, decisions, and coordination are concentrated within one logically unified management capabil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Reference Architecture, Network Topology Taxonomy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entralized Management identifies the organization of management authority rather than the physical location of management components.</text:p>
      <text:p text:style-name="Text_20_body">The components that implement Centralized Management can use redundancy, replication, failover, or distribution while presenting one logically unified management authority.</text:p>
      <text:p text:style-name="Text_20_body">The governing architecture determines:</text:p>
      <text:p text:style-name="Text_20_body">Managed subjectsManagement functionsManagement authorityAuthorized actorsManagement interfacesCommunication mechanismsRequired recordsFailure-handling behaviorThe term does not prescribe a web application, command-line interface, database, message broker, cloud service, network protocol, or deployment platfor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provides Centralized Management of Infrastructure Environments deployed across multiple locations.</text:p>
      <text:p text:style-name="Text_20_body">Administrators use a command-line interface and a web management application to access the same management authority. Crucible identifies the target environment, directs the requested operation, collects the result, and records the management activ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5:24</meta:creation-date>
    <dc:creator>Generated</dc:creator>
    <dc:date>2026-08-23T22::25:24</dc:date>
    <dc:language>en-US</dc:language>
    <meta:editing-cycles>1</meta:editing-cycles>
    <meta:editing-duration>PT0S</meta:editing-duration>
    <dc:title>dido:99_annexes:annex-b-terms-and-definitions:c:centralized_management</dc:title>
  </office:meta>
</office:document-meta>
</file>