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c:catalog_entry"/><text:bookmark-start text:name="__RefHeading___catalog_entry_1"/><text:bookmark-start text:name="catalog_entry"/>Catalog Entry<text:bookmark-end text:name="__RefHeading___catalog_entry_1"/><text:bookmark-end text:name="catalog_entry"/></text:h>
      <text:p text:style-name="Text_20_body"><text:a xlink:type="simple" xlink:href="https://wiki.didosolutions.com/dido/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A Catalog Entry is a managed description of and reference to one identified subject or a defined grouping of subjects within a <text:a xlink:type="simple" xlink:href="https://wiki.didosolutions.com/dido/99_annexes/annex-b-terms-and-definitions/c/catalog" text:style-name="Internet_20_link" text:visited-style-name="Visited_20_Internet_20_Link">Catalog</text:a>.</text:p>
      <text:p text:style-name="Text_20_body">A Catalog Entry can describe and reference:</text:p>
      <text:p text:style-name="Text_20_body">An <text:a xlink:type="simple" xlink:href="https://wiki.didosolutions.com/dido/99_annexes/annex-b-terms-and-definitions/o/organization" text:style-name="Internet_20_link" text:visited-style-name="Visited_20_Internet_20_Link">Organization</text:a>A <text:a xlink:type="simple" xlink:href="https://wiki.didosolutions.com/dido/99_annexes/annex-b-terms-and-definitions/c/community_of_interest" text:style-name="Internet_20_link" text:visited-style-name="Visited_20_Internet_20_Link">Community of Interest</text:a>A <text:a xlink:type="simple" xlink:href="https://wiki.didosolutions.com/dido/99_annexes/annex-b-terms-and-definitions/u/user" text:style-name="Internet_20_link" text:visited-style-name="Visited_20_Internet_20_Link">User</text:a>A <text:a xlink:type="simple" xlink:href="https://wiki.didosolutions.com/dido/99_annexes/annex-b-terms-and-definitions/r/role" text:style-name="Internet_20_link" text:visited-style-name="Visited_20_Internet_20_Link">Role</text:a>A <text:a xlink:type="simple" xlink:href="https://wiki.didosolutions.com/dido/99_annexes/annex-b-terms-and-definitions/n/node" text:style-name="Internet_20_link" text:visited-style-name="Visited_20_Internet_20_Link">Node</text:a>A <text:a xlink:type="simple" xlink:href="https://wiki.didosolutions.com/dido/99_annexes/annex-b-terms-and-definitions/n/node_set" text:style-name="Internet_20_link" text:visited-style-name="Visited_20_Internet_20_Link">Node Set</text:a>A <text:a xlink:type="simple" xlink:href="https://wiki.didosolutions.com/dido/99_annexes/annex-b-terms-and-definitions/d/deployment_target" text:style-name="Internet_20_link" text:visited-style-name="Visited_20_Internet_20_Link">Deployment Target</text:a>A <text:a xlink:type="simple" xlink:href="https://wiki.didosolutions.com/dido/99_annexes/annex-b-terms-and-definitions/t/test_definition" text:style-name="Internet_20_link" text:visited-style-name="Visited_20_Internet_20_Link">Test Definition</text:a>A <text:a xlink:type="simple" xlink:href="https://wiki.didosolutions.com/dido/99_annexes/annex-b-terms-and-definitions/t/test_environment" text:style-name="Internet_20_link" text:visited-style-name="Visited_20_Internet_20_Link">Test Environment</text:a>A <text:a xlink:type="simple" xlink:href="https://wiki.didosolutions.com/dido/99_annexes/annex-b-terms-and-definitions/t/test_run" text:style-name="Internet_20_link" text:visited-style-name="Visited_20_Internet_20_Link">Test Run</text:a>A <text:a xlink:type="simple" xlink:href="https://wiki.didosolutions.com/dido/99_annexes/annex-b-terms-and-definitions/t/test_result" text:style-name="Internet_20_link" text:visited-style-name="Visited_20_Internet_20_Link">Test Result</text:a>A <text:a xlink:type="simple" xlink:href="https://wiki.didosolutions.com/dido/99_annexes/annex-b-terms-and-definitions/b/baseline" text:style-name="Internet_20_link" text:visited-style-name="Visited_20_Internet_20_Link">Baseline</text:a>An <text:a xlink:type="simple" xlink:href="https://wiki.didosolutions.com/dido/99_annexes/annex-b-terms-and-definitions/a/artifact" text:style-name="Internet_20_link" text:visited-style-name="Visited_20_Internet_20_Link">Artifact</text:a>An <text:a xlink:type="simple" xlink:href="https://wiki.didosolutions.com/dido/99_annexes/annex-b-terms-and-definitions/e/executable_artifact" text:style-name="Internet_20_link" text:visited-style-name="Visited_20_Internet_20_Link">Executable Artifact</text:a>A <text:a xlink:type="simple" xlink:href="https://wiki.didosolutions.com/dido/99_annexes/annex-b-terms-and-definitions/r/resource" text:style-name="Internet_20_link" text:visited-style-name="Visited_20_Internet_20_Link">Resource</text:a>An <text:a xlink:type="simple" xlink:href="https://wiki.didosolutions.com/dido/99_annexes/annex-b-terms-and-definitions/o/operational_resource" text:style-name="Internet_20_link" text:visited-style-name="Visited_20_Internet_20_Link">Operational Resource</text:a>Another identified subjectA Catalog Entry can identify:</text:p>
      <text:p text:style-name="Text_20_body">Its identityIts nameIts descriptionIts entry typeIts <text:a xlink:type="simple" xlink:href="https://wiki.didosolutions.com/dido/99_annexes/annex-b-terms-and-definitions/v/version" text:style-name="Internet_20_link" text:visited-style-name="Visited_20_Internet_20_Link">Version</text:a>The identity of the described subjectThe type of the described subjectThe applicable Version of the described subjectThe location of the described subjectThe owner of the described subjectThe provider of the described subjectThe status of the described subjectThe availability of the described subjectThe capabilities provided by the described subjectThe requirements associated with the described subjectThe dependencies of the described subjectThe relationships of the described subjectThe applicable classificationsThe applicable search termsThe applicable access constraintsThe applicable <text:a xlink:type="simple" xlink:href="https://wiki.didosolutions.com/dido/99_annexes/annex-b-terms-and-definitions/p/policy" text:style-name="Internet_20_link" text:visited-style-name="Visited_20_Internet_20_Link">Policies</text:a>The applicable <text:a xlink:type="simple" xlink:href="https://wiki.didosolutions.com/dido/99_annexes/annex-b-terms-and-definitions/g/governance_policy" text:style-name="Internet_20_link" text:visited-style-name="Visited_20_Internet_20_Link">Governance Policies</text:a>The applicable content digestIts <text:a xlink:type="simple" xlink:href="https://wiki.didosolutions.com/dido/99_annexes/annex-b-terms-and-definitions/p/provenance" text:style-name="Internet_20_link" text:visited-style-name="Visited_20_Internet_20_Link">Provenance</text:a>Its <text:a xlink:type="simple" xlink:href="https://wiki.didosolutions.com/dido/99_annexes/annex-b-terms-and-definitions/t/traceability" text:style-name="Internet_20_link" text:visited-style-name="Visited_20_Internet_20_Link">Traceability</text:a>A Catalog Entry can contain descriptive information directly or reference descriptive information maintained by another system.</text:p>
      <text:p text:style-name="Text_20_body">A Catalog Entry can reference a subject stored in a <text:a xlink:type="simple" xlink:href="https://wiki.didosolutions.com/dido/99_annexes/annex-b-terms-and-definitions/r/repository" text:style-name="Internet_20_link" text:visited-style-name="Visited_20_Internet_20_Link">Repository</text:a> without copying the subject into the Catalog.</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managed description of and reference to one identified subject or a defined grouping of subjects within a <text:a xlink:type="simple" xlink:href="https://wiki.didosolutions.com/dido/99_annexes/annex-b-terms-and-definitions/c/catalog" text:style-name="Internet_20_link" text:visited-style-name="Visited_20_Internet_20_Link">Catalog</text:a></text:span></text:p>
      <text:h text:style-name="Heading_20_2" text:outline-level="2"><text:bookmark-start text:name="__RefHeading___source_4"/><text:bookmark-start text:name="source"/>Source<text:bookmark-end text:name="__RefHeading___source_4"/><text:bookmark-end text:name="source"/></text:h>
      <text:p text:style-name="Text_20_body">Adapted from:</text:p>
      <text:a xlink:type="simple" xlink:href="https://wiki.didosolutions.com/dido/99_annexes/annex-b-terms-and-definitions/c/catalog" text:style-name="Internet_20_link" text:visited-style-name="Visited_20_Internet_20_Link">Catalog</text:a>
      <text:p text:style-name="Text_20_body">DIDO Reference ArchitectureDIDO Reference Implementation Conceptual ModelDIDO-TE draft Requirements RegisterThis definition establishes Catalog Entry as the unit of managed descriptive and discovery information contained within a Catalog.</text:p>
      <text:h text:style-name="Heading_20_2" text:outline-level="2"><text:bookmark-start text:name="__RefHeading___note_5"/><text:bookmark-start text:name="note"/>Note<text:bookmark-end text:name="__RefHeading___note_5"/><text:bookmark-end text:name="note"/></text:h>
      <text:p text:style-name="Text_20_body">Use the singular glossary term Catalog Entry. Link plural usage to the same controlling page:</text:p>
      <table:table table:style-name="Table">
        <table:table-column table:style-name="odt_auto_style_table_column_1_1"/>
        <table:table-row>
          <table:table-cell office:value-type="string" table:style-name="tablecell">
            <text:p text:style-name="Preformatted_20_Text">[[dido:99_annexes:annex-b-terms-and-definitions:c:catalog_entry|Catalog Entries]]</text:p>
          </table:table-cell>
        </table:table-row>
      </table:table>
      <text:p text:style-name="Text_20_body">A Catalog Entry differs from a <text:a xlink:type="simple" xlink:href="https://wiki.didosolutions.com/dido/99_annexes/annex-b-terms-and-definitions/c/catalog" text:style-name="Internet_20_link" text:visited-style-name="Visited_20_Internet_20_Link">Catalog</text:a>:</text:p>
      <text:p text:style-name="Text_20_body">A Catalog is the managed collectionA Catalog Entry describes and references one identified subject or a defined grouping of subjectsA Catalog Entry differs from the subject it describes:</text:p>
      <text:p text:style-name="Text_20_body">A Catalog Entry contains descriptive and discovery informationThe described subject is the entity, Artifact, Resource, or other item to which the entry refersCreating, changing, or removing a Catalog Entry does not necessarily create, change, or remove the described subject.</text:p>
      <text:p text:style-name="Text_20_body">Changing the described subject does not automatically update the Catalog Entry. The applicable Catalog-management process must maintain consistency between the Catalog Entry and the described subject.</text:p>
      <text:p text:style-name="Text_20_body">A Catalog Entry differs from an Artifact stored in a <text:a xlink:type="simple" xlink:href="https://wiki.didosolutions.com/dido/99_annexes/annex-b-terms-and-definitions/r/repository" text:style-name="Internet_20_link" text:visited-style-name="Visited_20_Internet_20_Link">Repository</text:a>:</text:p>
      <text:p text:style-name="Text_20_body">A Catalog Entry describes and references the ArtifactA Repository stores and manages the ArtifactA Catalog Entry can itself be represented as a <text:a xlink:type="simple" xlink:href="https://wiki.didosolutions.com/dido/99_annexes/annex-b-terms-and-definitions/d/data_object" text:style-name="Internet_20_link" text:visited-style-name="Visited_20_Internet_20_Link">Data Object</text:a> or Artifact. That representation remains distinct from the subject described by the Catalog Entry.</text:p>
      <text:p text:style-name="Text_20_body">A Catalog Entry differs from a registry entry:</text:p>
      <text:p text:style-name="Text_20_body">A Catalog Entry supports description and discoveryA registry entry records a subject under an identified registration authority and registration processThe same entry can satisfy both definitions when the Catalog also acts as a Registry.</text:p>
      <text:p text:style-name="Text_20_body">One subject can have multiple Catalog Entries when:</text:p>
      <text:p text:style-name="Text_20_body">Different Catalogs describe the subjectDifferent Communities of Interest apply different descriptionsDifferent Governance Domains apply different classificationsDifferent Versions require separate entriesDifferent access scopes expose different informationMultiple Catalog Entries that describe the same subject should preserve a common subject identity or another explicit relationship.</text:p>
      <text:p text:style-name="Text_20_body">A Catalog Entry does not necessarily establish:</text:p>
      <text:p text:style-name="Text_20_body">OwnershipApprovalAvailabilityAuthenticityAuthorityConformanceDeploymentEndorsementRegistrationValidationThe Catalog Entry must state these characteristics explicitly when they apply.</text:p>
      <text:p text:style-name="Text_20_body">A Catalog Entry should identify the exact Version of the described subject when the subject has multiple Versions.</text:p>
      <text:p text:style-name="Text_20_body">A Catalog Entry should preserve Traceability among:</text:p>
      <text:p text:style-name="Text_20_body">The CatalogThe Catalog EntryThe described subjectThe applicable VersionThe source of the descriptive informationThe governing AuthorityThe applicable PoliciesThe applicable Provenance</text:p>
      <text:h text:style-name="Heading_20_2" text:outline-level="2"><text:bookmark-start text:name="__RefHeading___example_6"/><text:bookmark-start text:name="example"/>Example<text:bookmark-end text:name="__RefHeading___example_6"/><text:bookmark-end text:name="example"/></text:h>
      <text:p text:style-name="Text_20_body">A DIDO-TE Test Definition Catalog contains a Catalog Entry for a Test Definition that evaluates distributed transaction consistency.</text:p>
      <text:p text:style-name="Text_20_body">The Catalog Entry identifies:</text:p>
      <text:p text:style-name="Text_20_body">The Test Definition identityThe Test Definition VersionThe test purposeThe applicable Test ItemsThe applicable Test Environment requirementsThe applicable Validation CriteriaThe approving <text:a xlink:type="simple" xlink:href="https://wiki.didosolutions.com/dido/99_annexes/annex-b-terms-and-definitions/a/authority" text:style-name="Internet_20_link" text:visited-style-name="Visited_20_Internet_20_Link">Authority</text:a>The approval statusThe applicable Governance PoliciesThe Repository locationThe content digestThe applicable ProvenanceThe applicable TraceabilityA User discovers the Test Definition through the Catalog Entry. The User retrieves the referenced Test Definition from the Artifact Repository.</text:p>
      <text:p text:style-name="Text_20_body">The Catalog Entry describes and locates the Test Definition but remains distinct from the Test Definition itself.</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4::24:45</meta:creation-date>
    <dc:creator>Generated</dc:creator>
    <dc:date>2026-08-22T14::24:45</dc:date>
    <dc:language>en-US</dc:language>
    <meta:editing-cycles>1</meta:editing-cycles>
    <meta:editing-duration>PT0S</meta:editing-duration>
    <dc:title>dido:99_annexes:annex-b-terms-and-definitions:c:catalog_entry</dc:title>
  </office:meta>
</office:document-meta>
</file>