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atalog"/><text:bookmark-start text:name="__RefHeading___catalog_1"/><text:bookmark-start text:name="catalog"/>Catalog<text:bookmark-end text:name="__RefHeading___catalog_1"/><text:bookmark-end text:name="catalog"/></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atalog is a managed collection of <text:a xlink:type="simple" xlink:href="https://wiki.didosolutions.com/dido/99_annexes/annex-b-terms-and-definitions/c/catalog_entry" text:style-name="Internet_20_link" text:visited-style-name="Visited_20_Internet_20_Link">Catalog Entries</text:a> that describes and enables discovery of identified subjects.</text:p>
      <text:p text:style-name="Text_20_body">A Catalog can describe:</text:p>
      <text:a xlink:type="simple" xlink:href="https://wiki.didosolutions.com/dido/99_annexes/annex-b-terms-and-definitions/o/organization" text:style-name="Internet_20_link" text:visited-style-name="Visited_20_Internet_20_Link">Organizations</text:a>
      <text:a xlink:type="simple" xlink:href="https://wiki.didosolutions.com/dido/99_annexes/annex-b-terms-and-definitions/c/community_of_interest" text:style-name="Internet_20_link" text:visited-style-name="Visited_20_Internet_20_Link">Communities of Interest</text:a>
      <text:a xlink:type="simple" xlink:href="https://wiki.didosolutions.com/dido/99_annexes/annex-b-terms-and-definitions/u/user" text:style-name="Internet_20_link" text:visited-style-name="Visited_20_Internet_20_Link">Users</text:a>
      <text:a xlink:type="simple" xlink:href="https://wiki.didosolutions.com/dido/99_annexes/annex-b-terms-and-definitions/r/role" text:style-name="Internet_20_link" text:visited-style-name="Visited_20_Internet_20_Link">Role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n/node_set" text:style-name="Internet_20_link" text:visited-style-name="Visited_20_Internet_20_Link">Node Sets</text:a>
      <text:a xlink:type="simple" xlink:href="https://wiki.didosolutions.com/dido/99_annexes/annex-b-terms-and-definitions/d/deployment_target" text:style-name="Internet_20_link" text:visited-style-name="Visited_20_Internet_20_Link">Deployment Targets</text:a>
      <text:a xlink:type="simple" xlink:href="https://wiki.didosolutions.com/dido/99_annexes/annex-b-terms-and-definitions/t/test_definition" text:style-name="Internet_20_link" text:visited-style-name="Visited_20_Internet_20_Link">Test Definitions</text:a>
      <text:a xlink:type="simple" xlink:href="https://wiki.didosolutions.com/dido/99_annexes/annex-b-terms-and-definitions/t/test_environment" text:style-name="Internet_20_link" text:visited-style-name="Visited_20_Internet_20_Link">Test Environments</text:a>
      <text:a xlink:type="simple" xlink:href="https://wiki.didosolutions.com/dido/99_annexes/annex-b-terms-and-definitions/t/test_run" text:style-name="Internet_20_link" text:visited-style-name="Visited_20_Internet_20_Link">Test Runs</text:a>
      <text:a xlink:type="simple" xlink:href="https://wiki.didosolutions.com/dido/99_annexes/annex-b-terms-and-definitions/t/test_result" text:style-name="Internet_20_link" text:visited-style-name="Visited_20_Internet_20_Link">Test Results</text:a>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e/executable_artifact" text:style-name="Internet_20_link" text:visited-style-name="Visited_20_Internet_20_Link">Executable Artifacts</text:a>
      <text:a xlink:type="simple" xlink:href="https://wiki.didosolutions.com/dido/99_annexes/annex-b-terms-and-definitions/r/resource" text:style-name="Internet_20_link" text:visited-style-name="Visited_20_Internet_20_Link">Resources</text:a>
      <text:a xlink:type="simple" xlink:href="https://wiki.didosolutions.com/dido/99_annexes/annex-b-terms-and-definitions/o/operational_resource" text:style-name="Internet_20_link" text:visited-style-name="Visited_20_Internet_20_Link">Operational Resources</text:a>
      <text:p text:style-name="Text_20_body">Other identifiable subjectsA Catalog can provide capabilities for:</text:p>
      <text:p text:style-name="Text_20_body">Identifying subjectsDescribing subjectsClassifying subjectsDiscovering subjectsSearching for subjectsFiltering subjectsComparing subjectsLocating subjectsSelecting subjectsRetrieving references to subjectsDetermining subject availabilityDetermining subject statusDetermining applicable <text:a xlink:type="simple" xlink:href="https://wiki.didosolutions.com/dido/99_annexes/annex-b-terms-and-definitions/v/version" text:style-name="Internet_20_link" text:visited-style-name="Visited_20_Internet_20_Link">Versions</text:a>Identifying relationships among subjectsA Catalog can identify:</text:p>
      <text:p text:style-name="Text_20_body">Its identityIts nameIts descriptionIts Catalog typeIts VersionIts ownerIts administratorIts governing <text:a xlink:type="simple" xlink:href="https://wiki.didosolutions.com/dido/99_annexes/annex-b-terms-and-definitions/a/authority" text:style-name="Internet_20_link" text:visited-style-name="Visited_20_Internet_20_Link">Authority</text:a>Its applicable scopeIts applicable <text:a xlink:type="simple" xlink:href="https://wiki.didosolutions.com/dido/99_annexes/annex-b-terms-and-definitions/g/governance_domain" text:style-name="Internet_20_link" text:visited-style-name="Visited_20_Internet_20_Link">Governance Domain</text:a>Its applicable <text:a xlink:type="simple" xlink:href="https://wiki.didosolutions.com/dido/99_annexes/annex-b-terms-and-definitions/c/community_of_interest" text:style-name="Internet_20_link" text:visited-style-name="Visited_20_Internet_20_Link">Community of Interest</text:a>Its entry requirementsIts classification schemeIts supported search and discovery capabilitiesIts applicable interfacesIts applicable <text:a xlink:type="simple" xlink:href="https://wiki.didosolutions.com/dido/99_annexes/annex-b-terms-and-definitions/e/endpoint" text:style-name="Internet_20_link" text:visited-style-name="Visited_20_Internet_20_Link">Endpoints</text:a>Its applicable access controls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Catalog can contain descriptive information directly or reference descriptive information maintained by another system.</text:p>
      <text:p text:style-name="Text_20_body">A Catalog can reference a subject without containing or storing the subject itself.</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naged collection of <text:a xlink:type="simple" xlink:href="https://wiki.didosolutions.com/dido/99_annexes/annex-b-terms-and-definitions/c/catalog_entry" text:style-name="Internet_20_link" text:visited-style-name="Visited_20_Internet_20_Link">Catalog Entries</text:a> that describes and enables discovery of identified subject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DIDO Reference ArchitectureDIDO Reference Implementation Conceptual ModelDIDO-TE draft Requirements Register<text:a xlink:type="simple" xlink:href="https://wiki.didosolutions.com/dido/99_annexes/annex-b-terms-and-definitions/c/catalog_entry" text:style-name="Internet_20_link" text:visited-style-name="Visited_20_Internet_20_Link">Catalog Entry</text:a>This definition establishes Catalog as the general concept from which specialized catalogs can derive.</text:p>
      <text:h text:style-name="Heading_20_2" text:outline-level="2"><text:bookmark-start text:name="__RefHeading___note_5"/><text:bookmark-start text:name="note"/>Note<text:bookmark-end text:name="__RefHeading___note_5"/><text:bookmark-end text:name="note"/></text:h>
      <text:p text:style-name="Text_20_body">A Catalog differs from a <text:a xlink:type="simple" xlink:href="https://wiki.didosolutions.com/dido/99_annexes/annex-b-terms-and-definitions/c/catalog_entry" text:style-name="Internet_20_link" text:visited-style-name="Visited_20_Internet_20_Link">Catalog Entry</text:a>:</text:p>
      <text:p text:style-name="Text_20_body">A Catalog is the managed collectionA Catalog Entry describes and references one identified subject or a defined grouping of subjectsA Catalog differs from the subjects it describes. Adding, changing, or removing a Catalog Entry does not necessarily add, change, or remove the described subject.</text:p>
      <text:p text:style-name="Text_20_body">A Catalog differs from a <text:a xlink:type="simple" xlink:href="https://wiki.didosolutions.com/dido/99_annexes/annex-b-terms-and-definitions/r/repository" text:style-name="Internet_20_link" text:visited-style-name="Visited_20_Internet_20_Link">Repository</text:a>:</text:p>
      <text:p text:style-name="Text_20_body">A Catalog describes subjects and enables their discoveryA Repository stores and manages Artifacts or other retained contentA Catalog can reference subjects stored in a Repository. The same system can provide both Catalog and Repository capabilities when it satisfies both definitions.</text:p>
      <text:p text:style-name="Text_20_body">A Catalog differs from a <text:a xlink:type="simple" xlink:href="https://wiki.didosolutions.com/dido/99_annexes/annex-b-terms-and-definitions/r/registry" text:style-name="Internet_20_link" text:visited-style-name="Visited_20_Internet_20_Link">Registry</text:a>:</text:p>
      <text:p text:style-name="Text_20_body">A Catalog describes subjects and enables their discoveryA Registry records subjects under an identified registration authority and registration processA Registry can provide Catalog capabilities. A Catalog does not necessarily provide authoritative registration.</text:p>
      <text:p text:style-name="Text_20_body">A Catalog differs from an <text:a xlink:type="simple" xlink:href="https://wiki.didosolutions.com/dido/99_annexes/annex-b-terms-and-definitions/i/inventory" text:style-name="Internet_20_link" text:visited-style-name="Visited_20_Internet_20_Link">Inventory</text:a>:</text:p>
      <text:p text:style-name="Text_20_body">A Catalog describes subjects that users can discover or selectAn Inventory records subjects held, controlled, allocated, available, or otherwise accounted for within a defined scopeA Catalog can describe subjects that are not currently possessed, deployed, or available. An Inventory ordinarily reflects subjects accounted for within its defined scope.</text:p>
      <text:p text:style-name="Text_20_body">A Catalog is not necessarily:</text:p>
      <text:p text:style-name="Text_20_body">AuthoritativeCompletePublicCentrally managedStored in one locationLimited to one subject typeA RepositoryA RegistryAn InventoryA Catalog can be:</text:p>
      <text:p text:style-name="Text_20_body">CentralizedDistributedFederatedPublicPrivateOrganization-specificCommunity-specificDomain-specificSystem-specificA federated Catalog can provide discovery across multiple independently governed Catalogs while preserving the ownership and governance of their Catalog Entries.</text:p>
      <text:p text:style-name="Text_20_body">A Catalog Entry should identify the exact subject and applicable Version when multiple Versions exist.</text:p>
      <text:p text:style-name="Text_20_body">A Catalog should preserve Traceability among:</text:p>
      <text:p text:style-name="Text_20_body">The Catalog EntryThe described subjectThe applicable VersionThe source of the descriptive informationThe governing AuthorityThe applicable PoliciesThe applicable Provenance</text:p>
      <text:h text:style-name="Heading_20_2" text:outline-level="2"><text:bookmark-start text:name="__RefHeading___example_6"/><text:bookmark-start text:name="example"/>Example<text:bookmark-end text:name="__RefHeading___example_6"/><text:bookmark-end text:name="example"/></text:h>
      <text:p text:style-name="Text_20_body">A DIDO-TE Test Definition Catalog contains Catalog Entries describing approved Test Definitions.</text:p>
      <text:p text:style-name="Text_20_body">Each Catalog Entry identifies:</text:p>
      <text:p text:style-name="Text_20_body">The Test Definition identityThe Test Definition VersionThe test purposeThe applicable Test ItemsThe applicable Test Environment requirementsThe applicable Validation CriteriaThe approving AuthorityThe approval statusThe applicable Governance PoliciesThe Repository locationThe applicable content digestThe applicable ProvenanceThe applicable TraceabilityThe Test Definition Catalog enables a User acting in the Test Operator Role to discover and select an approved Test Definition.</text:p>
      <text:p text:style-name="Text_20_body">The Catalog Entry references the Test Definition stored in an Artifact Repository. The Catalog describes and locates the Test Definition but does not need to contain the Test Definition itself.</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2:06</meta:creation-date>
    <dc:creator>Generated</dc:creator>
    <dc:date>2026-08-22T16::12:06</dc:date>
    <dc:language>en-US</dc:language>
    <meta:editing-cycles>1</meta:editing-cycles>
    <meta:editing-duration>PT0S</meta:editing-duration>
    <dc:title>dido:99_annexes:annex-b-terms-and-definitions:c:catalog</dc:title>
  </office:meta>
</office:document-meta>
</file>