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c:cash-flow_computation_triggers"/><text:bookmark-start text:name="__RefHeading___cash-flow_computation_trigger_1"/><text:bookmark-start text:name="cash-flow_computation_trigger"/>Cash-Flow Computation Trigger<text:bookmark-end text:name="__RefHeading___cash-flow_computation_trigger_1"/><text:bookmark-end text:name="cash-flow_computation_trigger"/></text:h>
      <text:p text:style-name="Text_20_body"><text:a xlink:type="simple" xlink:href="https://wiki.didosolutions.com/dido/99_annexes/annex-b-terms-and-definitions/start" text:style-name="Internet_20_link" text:visited-style-name="Visited_20_Internet_20_Link">Return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Cash-flow computation triggers identify the logical conditions that cause the <text:a xlink:type="simple" xlink:href="https://wiki.didosolutions.com/dido/99_annexes/annex-b-terms-and-definitions/f/fx_cash-flow_computation_node" text:style-name="Internet_20_link" text:visited-style-name="Visited_20_Internet_20_Link">FX Cash-Flow Computation Node</text:a> to compute projected or derived <text:a xlink:type="simple" xlink:href="https://wiki.didosolutions.com/dido/99_annexes/annex-b-terms-and-definitions/f/fx_cash-flow_obligation" text:style-name="Internet_20_link" text:visited-style-name="Visited_20_Internet_20_Link">FX Cash-Flow Obligations</text:a>.</text:p>
      <text:p text:style-name="Text_20_body">A trigger uses <text:a xlink:type="simple" xlink:href="https://wiki.didosolutions.com/dido/99_annexes/annex-b-terms-and-definitions/f/fx_contract_state" text:style-name="Internet_20_link" text:visited-style-name="Visited_20_Internet_20_Link">FX Contract State</text:a>, <text:a xlink:type="simple" xlink:href="https://wiki.didosolutions.com/dido/99_annexes/annex-b-terms-and-definitions/f/fx_semantic_assertion" text:style-name="Internet_20_link" text:visited-style-name="Visited_20_Internet_20_Link">FX Semantic Assertion</text:a>, applicable transaction information, model reference, calculation context, or control command to initiate computation. The <text:a xlink:type="simple" xlink:href="https://wiki.didosolutions.com/dido/99_annexes/annex-b-terms-and-definitions/f/fx_cash-flow_computation_node" text:style-name="Internet_20_link" text:visited-style-name="Visited_20_Internet_20_Link">FX Cash-Flow Computation Node</text:a> produces <text:a xlink:type="simple" xlink:href="https://wiki.didosolutions.com/dido/99_annexes/annex-b-terms-and-definitions/f/fx_cash-flow_obligation" text:style-name="Internet_20_link" text:visited-style-name="Visited_20_Internet_20_Link">FX Cash-Flow Obligations</text:a> and records the provenance of the computation.</text:p>
      <text:p text:style-name="Text_20_body">A cash-flow computation trigger identifies the triggering information, producing or requesting <text:a xlink:type="simple" xlink:href="https://wiki.didosolutions.com/dido/99_annexes/annex-b-terms-and-definitions/l/logical_node" text:style-name="Internet_20_link" text:visited-style-name="Visited_20_Internet_20_Link">Node</text:a>, applicable model or rule context, computation scope, timestamp, and provenance reference.</text:p>
      <text:p text:style-name="Text_20_body">Cash-flow computation triggers preserve the distinction between <text:a xlink:type="simple" xlink:href="https://wiki.didosolutions.com/dido/99_annexes/annex-b-terms-and-definitions/f/fx_contract_state" text:style-name="Internet_20_link" text:visited-style-name="Visited_20_Internet_20_Link">FX Contract State</text:a> and <text:a xlink:type="simple" xlink:href="https://wiki.didosolutions.com/dido/99_annexes/annex-b-terms-and-definitions/f/fx_cash-flow_obligation" text:style-name="Internet_20_link" text:visited-style-name="Visited_20_Internet_20_Link">FX Cash-Flow Obligation</text:a>. Contract state identifies the lifecycle condition of the FX contract. <text:a xlink:type="simple" xlink:href="https://wiki.didosolutions.com/dido/99_annexes/annex-b-terms-and-definitions/f/fx_cash-flow_obligation" text:style-name="Internet_20_link" text:visited-style-name="Visited_20_Internet_20_Link">FX Cash-Flow Obligations</text:a> represent derived or projected monetary obligations produced from that state and related context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Logical condition initiating computation of FX Cash-Flow Obligations.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Specialisation of <text:a xlink:type="simple" xlink:href="https://wiki.didosolutions.com/dido/99_annexes/annex-b-terms-and-definitions/f/fx_cash-flow_obligation" text:style-name="Internet_20_link" text:visited-style-name="Visited_20_Internet_20_Link">FX Cash-Flow Obligation</text:a> from Section 9.7, <text:a xlink:type="simple" xlink:href="https://wiki.didosolutions.com/dido/99_annexes/annex-b-terms-and-definitions/c/cash-flow_computation_role" text:style-name="Internet_20_link" text:visited-style-name="Visited_20_Internet_20_Link">Cash-Flow Computation Role</text:a> from Section 7.6, <text:a xlink:type="simple" xlink:href="https://wiki.didosolutions.com/dido/99_annexes/annex-b-terms-and-definitions/l/logical_assertion" text:style-name="Internet_20_link" text:visited-style-name="Visited_20_Internet_20_Link">Logical Assertion</text:a> from Part 2, Section 8.8, and <text:a xlink:type="simple" xlink:href="https://wiki.didosolutions.com/dido/99_annexes/annex-b-terms-and-definitions/i/interpretation" text:style-name="Internet_20_link" text:visited-style-name="Visited_20_Internet_20_Link">Interpretation</text:a> from Part 1, Section 9.5; generalised from ACTUS cash-flow and analytical computation material in the original FX Demo Reference Architecture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cash-flow computation trigger does not prescribe the ACTUS library, model implementation, calculation engine, scheduler, job runner, API call, event trigger, or orchestration mechanism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n <text:a xlink:type="simple" xlink:href="https://wiki.didosolutions.com/dido/99_annexes/annex-b-terms-and-definitions/f/fx_contract_state" text:style-name="Internet_20_link" text:visited-style-name="Visited_20_Internet_20_Link">FX Contract State</text:a> established for a validated and semantically interpreted FX transaction triggers computation of projected <text:a xlink:type="simple" xlink:href="https://wiki.didosolutions.com/dido/99_annexes/annex-b-terms-and-definitions/f/fx_cash-flow_obligation" text:style-name="Internet_20_link" text:visited-style-name="Visited_20_Internet_20_Link">FX Cash-Flow Obligations</text:a>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7::59:42</meta:creation-date>
    <dc:creator>Generated</dc:creator>
    <dc:date>2026-08-24T17::59:42</dc:date>
    <dc:language>en-US</dc:language>
    <meta:editing-cycles>1</meta:editing-cycles>
    <meta:editing-duration>PT0S</meta:editing-duration>
    <dc:title>dido:99_annexes:annex-b-terms-and-definitions:c:cash-flow_computation_triggers</dc:title>
  </office:meta>
</office:document-meta>
</file>