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ash-flow_computation_role"/><text:bookmark-start text:name="__RefHeading___cash-flow_computation_role_1"/><text:bookmark-start text:name="cash-flow_computation_role"/>Cash-Flow Computation Role<text:bookmark-end text:name="__RefHeading___cash-flow_computation_role_1"/><text:bookmark-end text:name="cash-flow_computation_rol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Cash-Flow Computation Role identifies responsibility for computing projected or derived FX cash-flow obligations from FX contract state and related transaction information.</text:p>
      <text:p text:style-name="Text_20_body">This role includes consuming FX Contract State, semantic assertions, calculation context, model references, and applicable transaction information; producing FX Cash-Flow Obligations; and preserving computation provenance.</text:p>
      <text:p text:style-name="Text_20_body">The Cash-Flow Computation Role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supports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when computation records preserve input references, model version, calculation context, producing <text:a xlink:type="simple" xlink:href="https://wiki.didosolutions.com/dido/99_annexes/annex-b-terms-and-definitions/n/node" text:style-name="Internet_20_link" text:visited-style-name="Visited_20_Internet_20_Link">Node</text:a>, timestamp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computing projected or derived FX cash-flow obligat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Node Role from <text:a xlink:type="simple" xlink:href="https://wiki.didosolutions.com/fxdemo/02-part/start" text:style-name="Internet_20_link" text:visited-style-name="Visited_20_Internet_20_Link">Part 2: Distributed Node-Based Logical Architecture</text:a>, Section 6.4, Logical Assertion from <text:a xlink:type="simple" xlink:href="https://wiki.didosolutions.com/fxdemo/02-part/start" text:style-name="Internet_20_link" text:visited-style-name="Visited_20_Internet_20_Link">Part 2: Distributed Node-Based Logical Architecture</text:a>, Section 8.8, and <text:a xlink:type="simple" xlink:href="https://wiki.didosolutions.com/dido/99_annexes/annex-b-terms-and-definitions/i/interpretation" text:style-name="Internet_20_link" text:visited-style-name="Visited_20_Internet_20_Link">Interpretation</text:a> from <text:a xlink:type="simple" xlink:href="https://wiki.didosolutions.com/fxdemo/01-part/start" text:style-name="Internet_20_link" text:visited-style-name="Visited_20_Internet_20_Link">Part 1: Conceptual Architecture</text:a>, Section 9.5; generalised from ACTUS cash-flow and analytical computation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Cash-Flow Computation Role defines logical computation responsibility. It does not prescribe the ACTUS library, calculation engine, programming language, model implementation, database, process, service, or contain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Cash-Flow Computation Node performs the Cash-Flow Computation Role by consuming FX Contract State and producing FX Cash-Flow Obligations with provenance for the comput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42:38</meta:creation-date>
    <dc:creator>Generated</dc:creator>
    <dc:date>2026-08-24T18::42:38</dc:date>
    <dc:language>en-US</dc:language>
    <meta:editing-cycles>1</meta:editing-cycles>
    <meta:editing-duration>PT0S</meta:editing-duration>
    <dc:title>dido:99_annexes:annex-b-terms-and-definitions:c:cash-flow_computation_role</dc:title>
  </office:meta>
</office:document-meta>
</file>