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apability_layer"/><text:bookmark-start text:name="__RefHeading___capability_layer_1"/><text:bookmark-start text:name="capability_layer"/>Capability Layer<text:bookmark-end text:name="__RefHeading___capability_layer_1"/><text:bookmark-end text:name="capability_lay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apability Layer is an <text:a xlink:type="simple" xlink:href="https://wiki.didosolutions.com/dido/99_annexes/annex-b-terms-and-definitions/i/image_layer" text:style-name="Internet_20_link" text:visited-style-name="Visited_20_Internet_20_Link">Image Layer</text:a> that adds a defined operational, platform, service, or workload capability to a source <text:a xlink:type="simple" xlink:href="https://wiki.didosolutions.com/dido/99_annexes/annex-b-terms-and-definitions/m/machine_image" text:style-name="Internet_20_link" text:visited-style-name="Visited_20_Internet_20_Link">Machine Image</text:a>.</text:p>
      <text:p text:style-name="Text_20_body">The layer may add software packages, runtime services, configuration, policies, agents, orchestration components, monitoring tools, or workload-specific dependencies.</text:p>
      <text:p text:style-name="Text_20_body">A Capability Layer separates capability-specific content from the operating-system, guest-configuration, and security-hardening layers on which it depends. This separation supports controlled change, reuse, comparison, and independent maintenance of the capability.</text:p>
      <text:p text:style-name="Text_20_body">Applying a Capability Layer produces a <text:a xlink:type="simple" xlink:href="https://wiki.didosolutions.com/dido/99_annexes/annex-b-terms-and-definitions/c/capability_image" text:style-name="Internet_20_link" text:visited-style-name="Visited_20_Internet_20_Link">Capability Imag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i/image_layer" text:style-name="Internet_20_link" text:visited-style-name="Visited_20_Internet_20_Link">image layer</text:a> that adds a defined operational, platform, service, or workload capability to a source <text:a xlink:type="simple" xlink:href="https://wiki.didosolutions.com/dido/99_annexes/annex-b-terms-and-definitions/m/machine_image" text:style-name="Internet_20_link" text:visited-style-name="Visited_20_Internet_20_Link">machine imag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layered machine-image, platform-engineering, configuration-management, and workload-imag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apability Layer identifies the controlled changes used to add a capability. A Capability Image identifies the resulting Machine Image after those changes have been applied.</text:p>
      <text:p text:style-name="Text_20_body">A Capability Layer may depend on a specific operating-system family, processor architecture, security posture, or preceding Image Lay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Kubernetes Capability Layer adds container-runtime packages, Kubernetes services, node configuration, network components, and cluster-management tools to a Hardened Im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0:52</meta:creation-date>
    <dc:creator>Generated</dc:creator>
    <dc:date>2026-08-22T15::10:52</dc:date>
    <dc:language>en-US</dc:language>
    <meta:editing-cycles>1</meta:editing-cycles>
    <meta:editing-duration>PT0S</meta:editing-duration>
    <dc:title>dido:99_annexes:annex-b-terms-and-definitions:c:capability_layer</dc:title>
  </office:meta>
</office:document-meta>
</file>