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apability_image"/><text:bookmark-start text:name="__RefHeading___capability_image_1"/><text:bookmark-start text:name="capability_image"/>Capability Image<text:bookmark-end text:name="__RefHeading___capability_image_1"/><text:bookmark-end text:name="capability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apability Image is a <text:a xlink:type="simple" xlink:href="https://wiki.didosolutions.com/dido/99_annexes/annex-b-terms-and-definitions/m/machine_image" text:style-name="Internet_20_link" text:visited-style-name="Visited_20_Internet_20_Link">Machine Image</text:a> that extends another image by adding a defined operational, platform, service, or workload capability.</text:p>
      <text:p text:style-name="Text_20_body">The added capability may include software packages, runtime services, configuration, policies, agents, orchestration components, monitoring tools, or workload-specific dependencies.</text:p>
      <text:p text:style-name="Text_20_body">A Capability Image preserves the inherited foundation of its source image while adding the elements needed for a particular role.</text:p>
      <text:p text:style-name="Text_20_body">Within Crucible, a Capability Image may build on a <text:a xlink:type="simple" xlink:href="https://wiki.didosolutions.com/dido/99_annexes/annex-b-terms-and-definitions/h/hardened_image" text:style-name="Internet_20_link" text:visited-style-name="Visited_20_Internet_20_Link">Hardened Image</text:a> so that workload-specific functionality does not replace the shared operating-system and security found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m/machine_image" text:style-name="Internet_20_link" text:visited-style-name="Visited_20_Internet_20_Link">machine image</text:a> that extends another image by adding a defined operational, platform, service, or workload capabil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layered-image, golden-image, virtual-appliance, platform-engineering, and machine-imag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apability Image identifies a realized image artefact. A <text:a xlink:type="simple" xlink:href="https://wiki.didosolutions.com/dido/99_annexes/annex-b-terms-and-definitions/c/capability_layer" text:style-name="Internet_20_link" text:visited-style-name="Visited_20_Internet_20_Link">Capability Layer</text:a> identifies the controlled set of changes used to add the capability.</text:p>
      <text:p text:style-name="Text_20_body">A Capability Image may provide one capability or a compatible combination of capabilit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adds Kubernetes packages, container-runtime services, node configuration, and cluster-management components to a Hardened Image. The resulting Capability Image supports deployment as a Kubernetes control-plane or worker no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4:32</meta:creation-date>
    <dc:creator>Generated</dc:creator>
    <dc:date>2026-08-24T04::04:32</dc:date>
    <dc:language>en-US</dc:language>
    <meta:editing-cycles>1</meta:editing-cycles>
    <meta:editing-duration>PT0S</meta:editing-duration>
    <dc:title>dido:99_annexes:annex-b-terms-and-definitions:c:capability_image</dc:title>
  </office:meta>
</office:document-meta>
</file>