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andidate_solution"/><text:bookmark-start text:name="__RefHeading___candidate_solution_1"/><text:bookmark-start text:name="candidate_solution"/>Candidate Solution<text:bookmark-end text:name="__RefHeading___candidate_solution_1"/><text:bookmark-end text:name="candidate_solu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andidate Solution identifies a proposed means of satisfying a defined need that has been selected for evaluation.</text:p>
      <text:p text:style-name="Text_20_body">A Candidate Solution can consist of or identify:</text:p>
      <text:p text:style-name="Text_20_body">A <text:a xlink:type="simple" xlink:href="https://wiki.didosolutions.com/dido/99_annexes/annex-b-terms-and-definitions/d/distributed_system" text:style-name="Internet_20_link" text:visited-style-name="Visited_20_Internet_20_Link">Distributed System</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serviceA software componentAn <text:a xlink:type="simple" xlink:href="https://wiki.didosolutions.com/dido/99_annexes/annex-b-terms-and-definitions/e/executable_artifact" text:style-name="Internet_20_link" text:visited-style-name="Visited_20_Internet_20_Link">Executable Artifact</text:a>A hardware componentA productA technologyAn architectureAn implementationA <text:a xlink:type="simple" xlink:href="https://wiki.didosolutions.com/dido/99_annexes/annex-b-terms-and-definitions/c/configuration" text:style-name="Internet_20_link" text:visited-style-name="Visited_20_Internet_20_Link">Configuration</text:a>A proposed modificationA combination of components, resources, configurations, and servicesAnother proposed means of satisfying the defined needA Candidate Solution can identify:</text:p>
      <text:p text:style-name="Text_20_body">Its identityIts nameIts descriptionIts solution typeIts intended purposeThe defined need it proposes to satisfyIts providerIts ownerIts applicable <text:a xlink:type="simple" xlink:href="https://wiki.didosolutions.com/dido/99_annexes/annex-b-terms-and-definitions/v/version" text:style-name="Internet_20_link" text:visited-style-name="Visited_20_Internet_20_Link">Version</text:a>Its applicable ConfigurationIts constituent componentsIts applicable NodesIts applicable Node SetsIts interfacesIts applicable <text:a xlink:type="simple" xlink:href="https://wiki.didosolutions.com/dido/99_annexes/annex-b-terms-and-definitions/e/endpoint" text:style-name="Internet_20_link" text:visited-style-name="Visited_20_Internet_20_Link">Endpoints</text:a>Its required <text:a xlink:type="simple" xlink:href="https://wiki.didosolutions.com/dido/99_annexes/annex-b-terms-and-definitions/d/dependency" text:style-name="Internet_20_link" text:visited-style-name="Visited_20_Internet_20_Link">Dependencies</text:a>Its required <text:a xlink:type="simple" xlink:href="https://wiki.didosolutions.com/dido/99_annexes/annex-b-terms-and-definitions/o/operational_resource" text:style-name="Internet_20_link" text:visited-style-name="Visited_20_Internet_20_Link">Operational Resources</text:a>Its applicable <text:a xlink:type="simple" xlink:href="https://wiki.didosolutions.com/dido/99_annexes/annex-b-terms-and-definitions/d/deployment_target" text:style-name="Internet_20_link" text:visited-style-name="Visited_20_Internet_20_Link">Deployment Targets</text:a>Its evaluation characteristicsIts applicable <text:a xlink:type="simple" xlink:href="https://wiki.didosolutions.com/dido/99_annexes/annex-b-terms-and-definitions/t/test_definition" text:style-name="Internet_20_link" text:visited-style-name="Visited_20_Internet_20_Link">Test Definitions</text:a>Its applicable <text:a xlink:type="simple" xlink:href="https://wiki.didosolutions.com/dido/99_annexes/annex-b-terms-and-definitions/t/test_environment" text:style-name="Internet_20_link" text:visited-style-name="Visited_20_Internet_20_Link">Test Environments</text:a>Its applicable <text:a xlink:type="simple" xlink:href="https://wiki.didosolutions.com/dido/99_annexes/annex-b-terms-and-definitions/a/acceptance_criteria" text:style-name="Internet_20_link" text:visited-style-name="Visited_20_Internet_20_Link">Acceptance Criteria</text:a>Its applicable <text:a xlink:type="simple" xlink:href="https://wiki.didosolutions.com/dido/99_annexes/annex-b-terms-and-definitions/g/governance_policy" text:style-name="Internet_20_link" text:visited-style-name="Visited_20_Internet_20_Link">Governance Policies</text:a>Its evaluation statusIts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Candidate Solution becomes a selected Candidate Solution when an applicable <text:a xlink:type="simple" xlink:href="https://wiki.didosolutions.com/dido/99_annexes/annex-b-terms-and-definitions/a/authority" text:style-name="Internet_20_link" text:visited-style-name="Visited_20_Internet_20_Link">Authority</text:a>, Governance Policy, or Acceptance Criteria selects it for evaluation.</text:p>
      <text:p text:style-name="Text_20_body">Selection for evaluation does not constitute approval, acceptance, acquisition, authorization, certification, or selection for deploym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roposed means of satisfying a defined need that has been selected for evaluation</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r/requirement" text:style-name="Internet_20_link" text:visited-style-name="Visited_20_Internet_20_Link">Requirement</text:a>
      <text:a xlink:type="simple" xlink:href="https://wiki.didosolutions.com/dido/99_annexes/annex-b-terms-and-definitions/t/test_item" text:style-name="Internet_20_link" text:visited-style-name="Visited_20_Internet_20_Link">Test Item</text:a>
      <text:a xlink:type="simple" xlink:href="https://wiki.didosolutions.com/dido/99_annexes/annex-b-terms-and-definitions/a/acceptance_criteria" text:style-name="Internet_20_link" text:visited-style-name="Visited_20_Internet_20_Link">Acceptance Criteria</text:a>
      <text:p text:style-name="Text_20_body">DIDO Reference Implementation Conceptual ModelDIDO-TE draft Requirements RegisterDIDO-TE Broad Agency Announcement source material</text:p>
      <text:h text:style-name="Heading_20_2" text:outline-level="2"><text:bookmark-start text:name="__RefHeading___note_5"/><text:bookmark-start text:name="note"/>Note<text:bookmark-end text:name="__RefHeading___note_5"/><text:bookmark-end text:name="note"/></text:h>
      <text:p text:style-name="Text_20_body">A Candidate Solution differs from a <text:a xlink:type="simple" xlink:href="https://wiki.didosolutions.com/dido/99_annexes/annex-b-terms-and-definitions/t/test_item" text:style-name="Internet_20_link" text:visited-style-name="Visited_20_Internet_20_Link">Test Item</text:a>:</text:p>
      <text:p text:style-name="Text_20_body">A Candidate Solution identifies a proposed means of satisfying a defined needA Test Item identifies an item subject to testingA Candidate Solution selected for testing can be a Test Item. A Test Item is not necessarily a Candidate Solution.</text:p>
      <text:p text:style-name="Text_20_body">A Candidate Solution differs from a <text:a xlink:type="simple" xlink:href="https://wiki.didosolutions.com/dido/99_annexes/annex-b-terms-and-definitions/d/distributed_system" text:style-name="Internet_20_link" text:visited-style-name="Visited_20_Internet_20_Link">Distributed System</text:a>:</text:p>
      <text:p text:style-name="Text_20_body">A Candidate Solution is defined by its status as a proposed means selected for evaluationA Distributed System is defined by its distributed structure and behaviorA Candidate Solution can be a Distributed System, a part of a Distributed System, or a proposed change to a Distributed System.</text:p>
      <text:p text:style-name="Text_20_body">A Candidate Solution differs from a <text:a xlink:type="simple" xlink:href="https://wiki.didosolutions.com/dido/99_annexes/annex-b-terms-and-definitions/n/node" text:style-name="Internet_20_link" text:visited-style-name="Visited_20_Internet_20_Link">Node</text:a>:</text:p>
      <text:p text:style-name="Text_20_body">A Candidate Solution is the subject of an evaluationA Node is an architectural participant in a distributed systemA Candidate Solution can be realized by one Node, multiple Nodes, a Node Set, or a modification to a Node.</text:p>
      <text:p text:style-name="Text_20_body">A Candidate Solution differs from a <text:a xlink:type="simple" xlink:href="https://wiki.didosolutions.com/dido/99_annexes/annex-b-terms-and-definitions/c/configuration" text:style-name="Internet_20_link" text:visited-style-name="Visited_20_Internet_20_Link">Configuration</text:a>:</text:p>
      <text:p text:style-name="Text_20_body">A Candidate Solution identifies the proposed means under evaluationA Configuration identifies the arrangement and settings applicable to an itemA Configuration can form part of a Candidate Solution or distinguish one Candidate Solution from another.</text:p>
      <text:p text:style-name="Text_20_body">A change to any of the following can create a distinct Candidate Solution when the applicable evaluation rules treat the change as material:</text:p>
      <text:p text:style-name="Text_20_body">VersionConfigurationConstituent componentDependencyInterfaceDeployment TargetOperational ResourceArchitectureImplementationSecurity controlGovernance constraintThe applicable Acceptance Criteria should establish the identity boundary of each Candidate Solution and identify which differences create a separate Candidate Solution.</text:p>
      <text:p text:style-name="Text_20_body">A Candidate Solution can be:</text:p>
      <text:p text:style-name="Text_20_body">ProposedSelected for evaluationUnder evaluationEvaluatedRejectedRecommendedApprovedAcceptedThese possible lifecycle conditions should not be treated as interchangeable. The applicable Governance Policies determine the permitted lifecycle conditions and transitions.</text:p>
      <text:p text:style-name="Text_20_body">A favorable comparative evaluation does not by itself approve a Candidate Solution.</text:p>
      <text:p text:style-name="Text_20_body">Approval, acceptance, acquisition, authorization, certification, and deployment require the applicable Authority and controlling Governance Policies.</text:p>
      <text:h text:style-name="Heading_20_2" text:outline-level="2"><text:bookmark-start text:name="__RefHeading___example_6"/><text:bookmark-start text:name="example"/>Example<text:bookmark-end text:name="__RefHeading___example_6"/><text:bookmark-end text:name="example"/></text:h>
      <text:p text:style-name="Text_20_body">An organization evaluates three implementations of a transaction-validation Node.</text:p>
      <text:p text:style-name="Text_20_body">Each implementation:</text:p>
      <text:p text:style-name="Text_20_body">Provides the same required interfaceProcesses the same Test ItemsUses the same Test Argument ValuesOperates within an equivalent Test EnvironmentIs evaluated using the same Test DefinitionsIs evaluated according to the same Acceptance CriteriaEach implementation is a separate Candidate Solution because it provides a different proposed means of satisfying the transaction-validation need.</text:p>
      <text:p text:style-name="Text_20_body"><text:a xlink:type="simple" xlink:href="https://wiki.didosolutions.com/dido/99_annexes/annex-b-terms-and-definitions/d/dido-te" text:style-name="Internet_20_link" text:visited-style-name="Visited_20_Internet_20_Link">DIDO-TE</text:a> associates each Candidate Solution with its applicable Version, Configuration, Test Runs, Test Results, Evidence, Provenance, and Traceability.</text:p>
      <text:p text:style-name="Text_20_body">The resulting comparative evaluation identifies relative differences among the Candidate Solutions but does not by itself approve or select one for deploy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1:39</meta:creation-date>
    <dc:creator>Generated</dc:creator>
    <dc:date>2026-08-22T16::01:39</dc:date>
    <dc:language>en-US</dc:language>
    <meta:editing-cycles>1</meta:editing-cycles>
    <meta:editing-duration>PT0S</meta:editing-duration>
    <dc:title>dido:99_annexes:annex-b-terms-and-definitions:c:candidate_solution</dc:title>
  </office:meta>
</office:document-meta>
</file>