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ac"/><text:bookmark-start text:name="__RefHeading___compliance_as_code_cac_1"/><text:bookmark-start text:name="compliance_as_code_cac"/>Compliance as Code (CaC)<text:bookmark-end text:name="__RefHeading___compliance_as_code_cac_1"/><text:bookmark-end text:name="compliance_as_code_cac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Compliance as Code (CaC) represents compliance criteria, assessment logic, configuration expectations, remediation instructions, and evidence-generation rules through machine-processable artefacts.</text:p>
      <text:p text:style-name="Text_20_body">CaC enables automated tools to apply, evaluate, compare, report, and reproduce compliance-related activities within build, deployment, and operational processes.</text:p>
      <text:p text:style-name="Text_20_body">CaC may include machine-processable benchmarks, profiles, control mappings, policy rules, validation logic, remediation content, evidence templates, and reporting rules.</text:p>
      <text:p text:style-name="Text_20_body">Within Crucible, CaC supports declaration of a <text:a xlink:type="simple" xlink:href="https://wiki.didosolutions.com/dido/99_annexes/annex-b-terms-and-definitions/c/compliance_posture" text:style-name="Internet_20_link" text:visited-style-name="Visited_20_Internet_20_Link">Compliance Posture</text:a>, automated scanning during an Image Build, normalization of findings, remediation, and generation of reproducible compliance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presentation of compliance criteria, assessment logic, configuration expectations, remediation instructions, and evidence-generation rules through machine-processable artefac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policy as code, security automation, continuous compliance, machine-processable benchmarks, and configuration management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CaC does not replace governance judgment, legal interpretation, risk acceptance, accreditation, or authorization decisions.</text:p>
      <text:p text:style-name="Text_20_body">Machine-processable content may implement only part of an applicable compliance obligation. Organizational procedures, human review, external evidence, or contextual interpretation may remain necess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machine-processable <text:a xlink:type="simple" xlink:href="https://wiki.didosolutions.com/dido/99_annexes/annex-b-terms-and-definitions/s/stig" text:style-name="Internet_20_link" text:visited-style-name="Visited_20_Internet_20_Link">Security Technical Implementation Guide (STIG)</text:a> profile defines configuration checks and remediation content for <text:a xlink:type="simple" xlink:href="https://wiki.didosolutions.com/dido/99_annexes/annex-b-terms-and-definitions/r/rhel" text:style-name="Internet_20_link" text:visited-style-name="Visited_20_Internet_20_Link">RHEL 9</text:a>. Crucible applies the content during an Image Build and produces normalized findings and associated evid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5:27</meta:creation-date>
    <dc:creator>Generated</dc:creator>
    <dc:date>2026-08-24T07::05:27</dc:date>
    <dc:language>en-US</dc:language>
    <meta:editing-cycles>1</meta:editing-cycles>
    <meta:editing-duration>PT0S</meta:editing-duration>
    <dc:title>dido:99_annexes:annex-b-terms-and-definitions:c:cac</dc:title>
  </office:meta>
</office:document-meta>
</file>