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uyer"/><text:bookmark-start text:name="__RefHeading___buyer_1"/><text:bookmark-start text:name="buyer"/>Buyer<text:bookmark-end text:name="__RefHeading___buyer_1"/><text:bookmark-end text:name="buyer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Buyer represents a participant that procures or selects governed functions in the Governed Node Service Market. The Buyer relies on qualification, conformance, non-functional characteristics, evidence obligations, cost information, service-level information, jurisdictional suitability, and provider accountability when selecting a Qualified Service Provider or Qualified Node.</text:p>
      <text:p text:style-name="Text_20_body">The Buyer does not evaluate every technical, operational, security, portability, maintainability, reliability, residency, sovereignty, evidence, and service-level characteristic from first principles. The Governed Node Service Market provides recognised qualification information that supports procurement and selection decisions.</text:p>
      <text:p text:style-name="Text_20_body">The Buyer’s primary concerns include trust, suitability for procurement, cost, liability, service quality, and evidence that the selected governed function meets applicable oblig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articipant that procures or selects governed functions provided by Qualified Service Providers or Qualified Nod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inancial Systems Archetype, Part 7: Governed Node Service Market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Buyer differs from an Integrator. A Buyer procures or selects governed functions. An Integrator combines Qualified Nodes, governed functions, interfaces, policies, evidence records, and operational components into a conforming deployment.</text:p>
      <text:p text:style-name="Text_20_body">A Buyer may also operate as a Qualified Service Provider when it provides governed functions to other participan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financial institution selects a Qualified Service Provider to provide sanctions screening for an FX processing flow. The institution reviews the provider’s qualification profile, recognised non-functional characteristics, cost information, service-level information, jurisdictional suitability, and evidence obligations before sele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01:50</meta:creation-date>
    <dc:creator>Generated</dc:creator>
    <dc:date>2026-08-22T20::01:50</dc:date>
    <dc:language>en-US</dc:language>
    <meta:editing-cycles>1</meta:editing-cycles>
    <meta:editing-duration>PT0S</meta:editing-duration>
    <dc:title>dido:99_annexes:annex-b-terms-and-definitions:b:buyer</dc:title>
  </office:meta>
</office:document-meta>
</file>