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b:build_pipeline"/><text:bookmark-start text:name="__RefHeading___build_pipeline_1"/><text:bookmark-start text:name="build_pipeline"/>Build Pipeline<text:bookmark-end text:name="__RefHeading___build_pipeline_1"/><text:bookmark-end text:name="build_pipeline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Build Pipeline is an automated sequence of controlled activities that transforms defined inputs into one or more build artefacts and associated records.</text:p>
      <text:p text:style-name="Text_20_body">The pipeline may retrieve source material, resolve dependencies, compile or assemble software, create <text:a xlink:type="simple" xlink:href="https://wiki.didosolutions.com/dido/99_annexes/annex-b-terms-and-definitions/m/machine_image" text:style-name="Internet_20_link" text:visited-style-name="Visited_20_Internet_20_Link">Machine Images</text:a>, apply configuration, perform testing, execute compliance assessments, generate evidence, sign artefacts, and publish results.</text:p>
      <text:p text:style-name="Text_20_body">A Build Pipeline coordinates its activities through defined inputs, outputs, dependencies, transition conditions, error handling, and execution controls.</text:p>
      <text:p text:style-name="Text_20_body">Within Crucible, a Build Pipeline may use a <text:a xlink:type="simple" xlink:href="https://wiki.didosolutions.com/dido/99_annexes/annex-b-terms-and-definitions/c/crucible_description" text:style-name="Internet_20_link" text:visited-style-name="Visited_20_Internet_20_Link">Crucible Description</text:a> to orchestrate source retrieval, <text:a xlink:type="simple" xlink:href="https://wiki.didosolutions.com/dido/99_annexes/annex-b-terms-and-definitions/i/image_build" text:style-name="Internet_20_link" text:visited-style-name="Visited_20_Internet_20_Link">Image Build</text:a>, compliance assessment, image upload, and preparation for <text:a xlink:type="simple" xlink:href="https://wiki.didosolutions.com/dido/99_annexes/annex-b-terms-and-definitions/d/deployment" text:style-name="Internet_20_link" text:visited-style-name="Visited_20_Internet_20_Link">Deployment</text:a>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automated sequence of controlled activities that transforms defined inputs into one or more build artefacts and associated record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software engineering, continuous integration, continuous delivery, build automation, and configuration-management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Build Pipeline may contain both build activities and supporting activities such as validation, scanning, signing, evidence generation, and publication.</text:p>
      <text:p text:style-name="Text_20_body">A Build Pipeline differs from a single build command because it coordinates multiple controlled activities and preserves the relationships among their inputs and output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Crucible Build Pipeline retrieves pinned image and infrastructure repositories, builds a hardened <text:a xlink:type="simple" xlink:href="https://wiki.didosolutions.com/dido/99_annexes/annex-b-terms-and-definitions/r/rhel" text:style-name="Internet_20_link" text:visited-style-name="Visited_20_Internet_20_Link">Red Hat Enterprise Linux (RHEL)</text:a> 9 image, runs a <text:a xlink:type="simple" xlink:href="https://wiki.didosolutions.com/dido/99_annexes/annex-b-terms-and-definitions/s/stig" text:style-name="Internet_20_link" text:visited-style-name="Visited_20_Internet_20_Link">Security Technical Implementation Guide (STIG)</text:a> assessment, records provenance, signs the resulting image, and publishes its Image Record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3::09:59</meta:creation-date>
    <dc:creator>Generated</dc:creator>
    <dc:date>2026-08-22T23::09:59</dc:date>
    <dc:language>en-US</dc:language>
    <meta:editing-cycles>1</meta:editing-cycles>
    <meta:editing-duration>PT0S</meta:editing-duration>
    <dc:title>dido:99_annexes:annex-b-terms-and-definitions:b:build_pipeline</dc:title>
  </office:meta>
</office:document-meta>
</file>