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uild_operation"/><text:bookmark-start text:name="__RefHeading___build_operation_1"/><text:bookmark-start text:name="build_operation"/>Build Operation<text:bookmark-end text:name="__RefHeading___build_operation_1"/><text:bookmark-end text:name="build_oper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Build Operation transforms identified inputs according to an identified set of build instructions and produces one or more output <text:a xlink:type="simple" xlink:href="https://wiki.didosolutions.com/dido/99_annexes/annex-b-terms-and-definitions/a/artifact" text:style-name="Internet_20_link" text:visited-style-name="Visited_20_Internet_20_Link">Artifacts</text:a> or a recorded failure result.</text:p>
      <text:p text:style-name="Text_20_body">Build inputs can include:</text:p>
      <text:p text:style-name="Text_20_body">Source contentAn identified <text:a xlink:type="simple" xlink:href="https://wiki.didosolutions.com/dido/99_annexes/annex-b-terms-and-definitions/g/git" text:style-name="Internet_20_link" text:visited-style-name="Visited_20_Internet_20_Link">Git</text:a> repository state<text:a xlink:type="simple" xlink:href="https://wiki.didosolutions.com/dido/99_annexes/annex-b-terms-and-definitions/d/declarative_configuration" text:style-name="Internet_20_link" text:visited-style-name="Visited_20_Internet_20_Link">Declarative Configuration</text:a>DependenciesBuild parametersBuild instructionsTool definitionsEnvironment definitionsBuild outputs can include:</text:p>
      <text:p text:style-name="Text_20_body">Executable softwareLibrariesPackagesContainer ImagesMachine ImagesConfiguration ArtifactsDeployment ArtifactsBuild metadataBuild logsBuild statusA Build Operation identifies the inputs, instructions, execution result, and resulting Artifacts sufficiently to distinguish one build execution from another.</text:p>
      <text:p text:style-name="Text_20_body">Within Crucible documentation, a Build Operation can execute manually or as part of an automated <text:a xlink:type="simple" xlink:href="https://wiki.didosolutions.com/dido/99_annexes/annex-b-terms-and-definitions/w/workflow" text:style-name="Internet_20_link" text:visited-style-name="Visited_20_Internet_20_Link">Workflow</text:a> or <text:a xlink:type="simple" xlink:href="https://wiki.didosolutions.com/dido/99_annexes/annex-b-terms-and-definitions/c/ci_cd_pipeline" text:style-name="Internet_20_link" text:visited-style-name="Visited_20_Internet_20_Link">CI/CD Pipelin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ration that transforms identified inputs according to identified build instructions and produces one or more output Artifacts or a recorded failure resul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controlled term adapted from established software build, configuration-management, and CI/CD practice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Build Operation is an execution, not merely a build definition.</text:p>
      <text:p text:style-name="Text_20_body">A build definition specifies how a Build Operation is performed. A Build Operation applies that definition to identified inputs.</text:p>
      <text:p text:style-name="Text_20_body">A Build Operation does not necessarily compile source code. It can assemble, package, transform, generate, or otherwise produce an Artifact.</text:p>
      <text:p text:style-name="Text_20_body">A successful Build Operation produces the required output Artifacts. An unsuccessful Build Operation produces an identifiable failure resul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executes a Build Operation using an identified Git commit, build instructions, dependency set, and build environment. The operation produces a Container Image, build metadata, and an observable completion statu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5:58</meta:creation-date>
    <dc:creator>Generated</dc:creator>
    <dc:date>2026-08-22T17::05:58</dc:date>
    <dc:language>en-US</dc:language>
    <meta:editing-cycles>1</meta:editing-cycles>
    <meta:editing-duration>PT0S</meta:editing-duration>
    <dc:title>dido:99_annexes:annex-b-terms-and-definitions:b:build_operation</dc:title>
  </office:meta>
</office:document-meta>
</file>