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b:build_dependency"/><text:bookmark-start text:name="__RefHeading___build_dependency_1"/><text:bookmark-start text:name="build_dependency"/>Build Dependency<text:bookmark-end text:name="__RefHeading___build_dependency_1"/><text:bookmark-end text:name="build_dependenc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Build Dependency is a <text:a xlink:type="simple" xlink:href="https://wiki.didosolutions.com/dido/99_annexes/annex-b-terms-and-definitions/d/dependency" text:style-name="Internet_20_link" text:visited-style-name="Visited_20_Internet_20_Link">Dependency</text:a> required to produce, assess, package, sign, or otherwise prepare a build artefact.</text:p>
      <text:p text:style-name="Text_20_body">A Build Dependency may include source material, installation media, software packages, libraries, build tools, provisioning content, compliance content, credentials, repositories, provider plugins, or supporting services.</text:p>
      <text:p text:style-name="Text_20_body">A Build Dependency is required during the build process but may not be required when the resulting artefact operates in its target environment.</text:p>
      <text:p text:style-name="Text_20_body">Within Crucible, Build Dependencies may be retrieved, pinned, captured, recorded, and transferred so that an <text:a xlink:type="simple" xlink:href="https://wiki.didosolutions.com/dido/99_annexes/annex-b-terms-and-definitions/i/image_build" text:style-name="Internet_20_link" text:visited-style-name="Visited_20_Internet_20_Link">Image Build</text:a> can be reproduced in a connected or disconnected environ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d/dependency" text:style-name="Internet_20_link" text:visited-style-name="Visited_20_Internet_20_Link">dependency</text:a> required to produce, assess, package, sign, or otherwise prepare a build artefact</text:span></text:p>
      <text:h text:style-name="Heading_20_2" text:outline-level="2"><text:bookmark-start text:name="__RefHeading___source_4"/><text:bookmark-start text:name="source"/>Source<text:bookmark-end text:name="__RefHeading___source_4"/><text:bookmark-end text:name="source"/></text:h>
      <text:p text:style-name="Text_20_body">Generalized from software engineering, machine-image engineering, dependency management, and reproducible-build usage and specializ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A Build Dependency differs from a <text:a xlink:type="simple" xlink:href="https://wiki.didosolutions.com/dido/99_annexes/annex-b-terms-and-definitions/r/runtime_dependency" text:style-name="Internet_20_link" text:visited-style-name="Visited_20_Internet_20_Link">Runtime Dependency</text:a>. A Build Dependency supports creation or preparation of an artefact, while a Runtime Dependency supports operation of the resulting system, service, or workload.</text:p>
      <text:p text:style-name="Text_20_body">The same Dependency may act as both a Build Dependency and a Runtime Dependency in different lifecycle contexts.</text:p>
      <text:h text:style-name="Heading_20_2" text:outline-level="2"><text:bookmark-start text:name="__RefHeading___example_6"/><text:bookmark-start text:name="example"/>Example<text:bookmark-end text:name="__RefHeading___example_6"/><text:bookmark-end text:name="example"/></text:h>
      <text:p text:style-name="Text_20_body">An Image Build depends on installation media, package repositories, Packer, Ansible collections, and compliance content. These inputs are Build Dependencies because the build process requires them to produce and assess the Machine Imag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27:19</meta:creation-date>
    <dc:creator>Generated</dc:creator>
    <dc:date>2026-08-22T18::27:19</dc:date>
    <dc:language>en-US</dc:language>
    <meta:editing-cycles>1</meta:editing-cycles>
    <meta:editing-duration>PT0S</meta:editing-duration>
    <dc:title>dido:99_annexes:annex-b-terms-and-definitions:b:build_dependency</dc:title>
  </office:meta>
</office:document-meta>
</file>