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_selection"/><text:bookmark-start text:name="__RefHeading___baseline_selection_1"/><text:bookmark-start text:name="baseline_selection"/>Baseline Selection<text:bookmark-end text:name="__RefHeading___baseline_selection_1"/><text:bookmark-end text:name="baseline_select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seline Selection chooses an identified <text:a xlink:type="simple" xlink:href="https://wiki.didosolutions.com/dido/99_annexes/annex-b-terms-and-definitions/b/baseline" text:style-name="Internet_20_link" text:visited-style-name="Visited_20_Internet_20_Link">Baseline</text:a> Revision for application to a specified subject, activity, or context.</text:p>
      <text:p text:style-name="Text_20_body">The selection may depend on:</text:p>
      <text:p text:style-name="Text_20_body">The subject being governedThe target <text:a xlink:type="simple" xlink:href="https://wiki.didosolutions.com/dido/99_annexes/annex-b-terms-and-definitions/i/infrastructure_environment" text:style-name="Internet_20_link" text:visited-style-name="Visited_20_Internet_20_Link">Infrastructure Environment</text:a>The deployment purposeThe implementation platformSecurity classificationApplicable policyApplicable jurisdictionDelivery phaseOperational stateEffective dateApproval statusCompatibility constraintsBaseline Selection may choose:</text:p>
      <text:p text:style-name="Text_20_body">An Infrastructure BaselineA Security BaselineA Deployment BaselineA Machine Image BaselineA Compliance BaselineA composition of multiple BaselinesBaseline Selection differs from <text:a xlink:type="simple" xlink:href="https://wiki.didosolutions.com/dido/99_annexes/annex-b-terms-and-definitions/b/baseline_approval" text:style-name="Internet_20_link" text:visited-style-name="Visited_20_Internet_20_Link">Baseline Approval</text:a>:</text:p>
      <text:p text:style-name="Text_20_body">Baseline Approval authorizes a Baseline Revision for a defined useBaseline Selection chooses the approved or otherwise applicable Baseline Revision for a particular contextBaseline Selection also differs from Baseline Composition:</text:p>
      <text:p text:style-name="Text_20_body">Baseline Selection chooses one or more applicable BaselinesBaseline Composition combines selected Baseline content according to defined composition rule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lection of an identified baseline revision for application to a specified subject, activity, or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seline Selection should identify:</text:p>
      <text:p text:style-name="Text_20_body">The selected BaselineThe selected RevisionThe subject or activity to which it appliesThe selection criteriaThe effective contextThe selecting actor or processSelection of a Baseline does not by itself establish that the Baseline is approved or that the subject conforms to it.</text:p>
      <text:p text:style-name="Text_20_body">Applicable requirements determine whether only approved Baselines may be select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workflow selects the approved production Security Baseline Revision applicable to the target operating system and security classific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57</meta:creation-date>
    <dc:creator>Generated</dc:creator>
    <dc:date>2026-08-22T14::24:57</dc:date>
    <dc:language>en-US</dc:language>
    <meta:editing-cycles>1</meta:editing-cycles>
    <meta:editing-duration>PT0S</meta:editing-duration>
    <dc:title>dido:99_annexes:annex-b-terms-and-definitions:b:baseline_selection</dc:title>
  </office:meta>
</office:document-meta>
</file>