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b:baseline_reuse"/><text:bookmark-start text:name="__RefHeading___baseline_reuse_1"/><text:bookmark-start text:name="baseline_reuse"/>Baseline Reuse<text:bookmark-end text:name="__RefHeading___baseline_reuse_1"/><text:bookmark-end text:name="baseline_reuse"/></text:h>
      <text:p text:style-name="Text_20_body"><text:a xlink:type="simple" xlink:href="https://wiki.didosolutions.com/dido/99_annexes/annex-b-terms-and-definitions/start" text:style-name="Internet_20_link" text:visited-style-name="Visited_20_Internet_20_Link">Go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Baseline Reuse applies the same identified <text:a xlink:type="simple" xlink:href="https://wiki.didosolutions.com/dido/99_annexes/annex-b-terms-and-definitions/b/baseline" text:style-name="Internet_20_link" text:visited-style-name="Visited_20_Internet_20_Link">Baseline</text:a> Revision to two or more subjects, activities, or contexts without modifying the Baseline content.</text:p>
      <text:p text:style-name="Text_20_body">Baseline Reuse may apply the same Baseline Revision to:</text:p>
      <text:p text:style-name="Text_20_body">Multiple <text:a xlink:type="simple" xlink:href="https://wiki.didosolutions.com/dido/99_annexes/annex-b-terms-and-definitions/i/infrastructure_environment" text:style-name="Internet_20_link" text:visited-style-name="Visited_20_Internet_20_Link">Infrastructure Environments</text:a>Multiple <text:a xlink:type="simple" xlink:href="https://wiki.didosolutions.com/dido/99_annexes/annex-b-terms-and-definitions/m/machine_image" text:style-name="Internet_20_link" text:visited-style-name="Visited_20_Internet_20_Link">Machine Images</text:a>Multiple deploymentsMultiple provider implementationsMultiple organizational domainsRepeated lifecycle activitiesRepeated compliance assessmentsThe subject-specific result may differ because of:</text:p>
      <text:p text:style-name="Text_20_body">Platform Specific ParametersEnvironment-specific valuesPermitted overridesSelected optional controlsContext-specific constraintsThose differences remain separate from the reused Baseline content.</text:p>
      <text:p text:style-name="Text_20_body">Baseline Reuse differs from copying and modifying a Baseline:</text:p>
      <text:p text:style-name="Text_20_body">Baseline Reuse applies the same Baseline Revision without changing its contentCopying and modifying Baseline content creates a different candidate Baseline or RevisionBaseline Reuse also differs from Baseline Composition:</text:p>
      <text:p text:style-name="Text_20_body">Baseline Reuse applies the same Baseline Revision more than onceBaseline Composition combines content from multiple Baselines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application of the same identified baseline revision to two or more subjects, activities, or contexts without modification of the baseline content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, Inc. and Jackrabbit Consulting, Inc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Baseline Reuse does not require identical resulting subjects.</text:p>
      <text:p text:style-name="Text_20_body">The applicable requirements determine which subject-specific values may vary without changing the reused Baseline.</text:p>
      <text:p text:style-name="Text_20_body">A revised Baseline is a different Revision and should remain distinguishable from the Baseline Revision previously reused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build workflow applies the same Security Baseline Revision to development, test, and production Machine Images while keeping environment-specific network and monitoring values separate from the Baseline conten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06:57</meta:creation-date>
    <dc:creator>Generated</dc:creator>
    <dc:date>2026-08-22T17::06:57</dc:date>
    <dc:language>en-US</dc:language>
    <meta:editing-cycles>1</meta:editing-cycles>
    <meta:editing-duration>PT0S</meta:editing-duration>
    <dc:title>dido:99_annexes:annex-b-terms-and-definitions:b:baseline_reuse</dc:title>
  </office:meta>
</office:document-meta>
</file>