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aseline_repository"/><text:bookmark-start text:name="__RefHeading___baseline_repository_1"/><text:bookmark-start text:name="baseline_repository"/>Baseline Repository<text:bookmark-end text:name="__RefHeading___baseline_repository_1"/><text:bookmark-end text:name="baseline_repositor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Baseline Repository is a version-controlled repository that contains the definitions, configuration items, metadata, and related artefacts used to establish or reproduce one or more <text:a xlink:type="simple" xlink:href="https://wiki.didosolutions.com/dido/99_annexes/annex-b-terms-and-definitions/b/baseline" text:style-name="Internet_20_link" text:visited-style-name="Visited_20_Internet_20_Link">Baselines</text:a>.</text:p>
      <text:p text:style-name="Text_20_body">The repository preserves identifiable revisions of its contents and provides a controlled source from which a build, deployment, assessment, or operational process can retrieve a selected Baseline.</text:p>
      <text:p text:style-name="Text_20_body">A Baseline Repository may contain machine-image definitions, infrastructure definitions, provisioning content, compliance settings, dependency information, deployment procedures, or related documentation.</text:p>
      <text:p text:style-name="Text_20_body">Within Crucible, a <text:a xlink:type="simple" xlink:href="https://wiki.didosolutions.com/dido/99_annexes/annex-b-terms-and-definitions/c/crucible_description" text:style-name="Internet_20_link" text:visited-style-name="Visited_20_Internet_20_Link">Crucible Description</text:a> may reference a Baseline Repository and identify the version used in a <text:a xlink:type="simple" xlink:href="https://wiki.didosolutions.com/dido/99_annexes/annex-b-terms-and-definitions/b/baseline_composition" text:style-name="Internet_20_link" text:visited-style-name="Visited_20_Internet_20_Link">Baseline Composition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version-controlled repository that contains the definitions, configuration items, metadata, and related artefacts used to establish or reproduce one or more <text:a xlink:type="simple" xlink:href="https://wiki.didosolutions.com/dido/99_annexes/annex-b-terms-and-definitions/b/baseline" text:style-name="Internet_20_link" text:visited-style-name="Visited_20_Internet_20_Link">baselines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nfiguration management, software configuration management, repository management, and reproducible-build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Baseline Repository is not itself a Baseline. The repository may contain multiple revisions, while a Baseline identifies an approved configuration selected from those revisions.</text:p>
      <text:p text:style-name="Text_20_body">A Baseline Repository may also contain development or proposed content that has not entered an approved Baselin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version-controlled repository contains OpenTofu definitions, Ansible content, validation scripts, deployment procedures, and metadata for a Kubernetes Infrastructure Baseline. A Crucible Description pins the repository to the revision approved for a particular deploy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5::11:52</meta:creation-date>
    <dc:creator>Generated</dc:creator>
    <dc:date>2026-08-24T15::11:52</dc:date>
    <dc:language>en-US</dc:language>
    <meta:editing-cycles>1</meta:editing-cycles>
    <meta:editing-duration>PT0S</meta:editing-duration>
    <dc:title>dido:99_annexes:annex-b-terms-and-definitions:b:baseline_repository</dc:title>
  </office:meta>
</office:document-meta>
</file>