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b:baseline_immutability"/><text:bookmark-start text:name="__RefHeading___baseline_immutability_1"/><text:bookmark-start text:name="baseline_immutability"/>Baseline Immutability<text:bookmark-end text:name="__RefHeading___baseline_immutability_1"/><text:bookmark-end text:name="baseline_immutability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Baseline Immutability is the characteristic of an identified <text:a xlink:type="simple" xlink:href="https://wiki.didosolutions.com/dido/99_annexes/annex-b-terms-and-definitions/b/baseline" text:style-name="Internet_20_link" text:visited-style-name="Visited_20_Internet_20_Link">Baseline</text:a> Revision whose content cannot be modified after the Revision enters the state governed by the applicable immutability rule.</text:p>
      <text:p text:style-name="Text_20_body">The applicable rule may establish immutability when the Baseline Revision is:</text:p>
      <text:p text:style-name="Text_20_body">ApprovedReleasedPublishedSelected for deploymentUsed to create an operational subjectRecorded as an authoritative referenceAssociated with generated <text:a xlink:type="simple" xlink:href="https://wiki.didosolutions.com/dido/99_annexes/annex-b-terms-and-definitions/e/evidence" text:style-name="Internet_20_link" text:visited-style-name="Visited_20_Internet_20_Link">Evidence</text:a>Baseline Immutability preserves the exact content associated with an identified Baseline Revision.</text:p>
      <text:p text:style-name="Text_20_body">A required change does not modify the immutable Baseline Revision. The change produces a new <text:a xlink:type="simple" xlink:href="https://wiki.didosolutions.com/dido/99_annexes/annex-b-terms-and-definitions/r/revision" text:style-name="Internet_20_link" text:visited-style-name="Visited_20_Internet_20_Link">Revision</text:a> with its own identifier.</text:p>
      <text:p text:style-name="Text_20_body">Baseline Immutability differs from access control:</text:p>
      <text:p text:style-name="Text_20_body">Access control determines who may perform an operationBaseline Immutability prohibits modification of the governed Baseline Revision regardless of ordinary modification permissionBaseline Immutability also differs from Baseline stability:</text:p>
      <text:p text:style-name="Text_20_body">Baseline Immutability prevents modification of an identified RevisionBaseline stability concerns the frequency or significance of change across successive Revisions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mmutability of an identified baseline revision that prevents modification of its content after the revision enters a defined controlled stat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Baseline Immutability does not prohibit creation of a succeeding Baseline Revision.</text:p>
      <text:p text:style-name="Text_20_body">An immutable Baseline Revision may still be:</text:p>
      <text:p text:style-name="Text_20_body">RetrievedReadComparedSelectedReusedSupersededRetiredArchivedThe applicable requirements determine:</text:p>
      <text:p text:style-name="Text_20_body">The state that activates immutabilityThe content protected by immutabilityPermitted metadata changesThe mechanism used to verify immutabilityThe retention periodThe process for creating a succeeding Revision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fter approval, a Security Baseline Revision cannot be modified. A required control change produces a new Security Baseline Revision while the approved earlier Revision remains unchanged and retrievab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05:34</meta:creation-date>
    <dc:creator>Generated</dc:creator>
    <dc:date>2026-08-22T17::05:34</dc:date>
    <dc:language>en-US</dc:language>
    <meta:editing-cycles>1</meta:editing-cycles>
    <meta:editing-duration>PT0S</meta:editing-duration>
    <dc:title>dido:99_annexes:annex-b-terms-and-definitions:b:baseline_immutability</dc:title>
  </office:meta>
</office:document-meta>
</file>