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b:baseline_composition"/><text:bookmark-start text:name="__RefHeading___baseline_composition_1"/><text:bookmark-start text:name="baseline_composition"/>Baseline Composition<text:bookmark-end text:name="__RefHeading___baseline_composition_1"/><text:bookmark-end text:name="baseline_composition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Baseline Composition combines two or more controlled <text:a xlink:type="simple" xlink:href="https://wiki.didosolutions.com/dido/99_annexes/annex-b-terms-and-definitions/b/baseline" text:style-name="Internet_20_link" text:visited-style-name="Visited_20_Internet_20_Link">Baselines</text:a> or baseline elements into a defined configuration for a build, deployment, assessment, or operational purpose.</text:p>
      <text:p text:style-name="Text_20_body">The composition identifies the participating baselines, their resolved revisions, their relationships, applicable precedence rules, and any compatibility constraints.</text:p>
      <text:p text:style-name="Text_20_body">Within Crucible, Baseline Composition may combine an <text:a xlink:type="simple" xlink:href="https://wiki.didosolutions.com/dido/99_annexes/annex-b-terms-and-definitions/i/image_baseline" text:style-name="Internet_20_link" text:visited-style-name="Visited_20_Internet_20_Link">Image Baseline</text:a>, <text:a xlink:type="simple" xlink:href="https://wiki.didosolutions.com/dido/99_annexes/annex-b-terms-and-definitions/i/infrastructure_baseline" text:style-name="Internet_20_link" text:visited-style-name="Visited_20_Internet_20_Link">Infrastructure Baseline</text:a>, provisioning source, application source, and <text:a xlink:type="simple" xlink:href="https://wiki.didosolutions.com/dido/99_annexes/annex-b-terms-and-definitions/c/compliance_baseline" text:style-name="Internet_20_link" text:visited-style-name="Visited_20_Internet_20_Link">Compliance Baseline</text:a> within a controlled pipeline workspace.</text:p>
      <text:p text:style-name="Text_20_body">Baseline Composition allows the participating baselines to evolve independently while preserving an explicit record of the versions selected for a particular result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combination of two or more controlled <text:a xlink:type="simple" xlink:href="https://wiki.didosolutions.com/dido/99_annexes/annex-b-terms-and-definitions/b/baseline" text:style-name="Internet_20_link" text:visited-style-name="Visited_20_Internet_20_Link">baselines</text:a> or baseline elements into a defined configuration for a build, deployment, assessment, or operational purpose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Generalized from configuration management, systems integration, software composition, and baseline-management usage and specialized for the Crucible architecture and operational model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Baseline Composition does not merge the identities of the participating baselines. Each Baseline retains its identity, revision history, and change authority.</text:p>
      <text:p text:style-name="Text_20_body">A composition may contain only image or infrastructure baselines and need not include application source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Crucible Description composes a hardened RHEL 9 Image Baseline, a Kubernetes Infrastructure Baseline, a STIG Compliance Baseline, and an application repository into the configuration used for a deployment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2::12:33</meta:creation-date>
    <dc:creator>Generated</dc:creator>
    <dc:date>2026-08-23T22::12:33</dc:date>
    <dc:language>en-US</dc:language>
    <meta:editing-cycles>1</meta:editing-cycles>
    <meta:editing-duration>PT0S</meta:editing-duration>
    <dc:title>dido:99_annexes:annex-b-terms-and-definitions:b:baseline_composition</dc:title>
  </office:meta>
</office:document-meta>
</file>