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approval"/><text:bookmark-start text:name="__RefHeading___baseline_approval_1"/><text:bookmark-start text:name="baseline_approval"/>Baseline Approval<text:bookmark-end text:name="__RefHeading___baseline_approval_1"/><text:bookmark-end text:name="baseline_approval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seline Approval is an authorization decision that designates an identified <text:a xlink:type="simple" xlink:href="https://wiki.didosolutions.com/dido/99_annexes/annex-b-terms-and-definitions/b/baseline" text:style-name="Internet_20_link" text:visited-style-name="Visited_20_Internet_20_Link">Baseline</text:a> Revision as an approved reference for a defined purpose and scope.</text:p>
      <text:p text:style-name="Text_20_body">Baseline Approval may identify:</text:p>
      <text:p text:style-name="Text_20_body">The approved BaselineThe approved Baseline RevisionThe approving authorityThe approval decisionThe approval dateThe applicable purposeThe applicable scopeThe effective periodApplicable conditionsSuperseded Baseline RevisionsBaseline Approval differs from Baseline creation:</text:p>
      <text:p text:style-name="Text_20_body">Baseline creation produces or records a candidate BaselineBaseline Approval authorizes an identified Baseline Revision for a defined useBaseline Approval also differs from <text:a xlink:type="simple" xlink:href="https://wiki.didosolutions.com/dido/99_annexes/annex-b-terms-and-definitions/b/baseline_selection" text:style-name="Internet_20_link" text:visited-style-name="Visited_20_Internet_20_Link">Baseline Selection</text:a>:</text:p>
      <text:p text:style-name="Text_20_body">Baseline Approval establishes that a Baseline Revision may serve as an approved referenceBaseline Selection chooses an applicable Baseline Revision for a particular subject, activity, or contex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uthorization decision designating an identified baseline revision as an approved reference for a defined purpose and scop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seline Approval does not establish that every subject evaluated against the Baseline conforms to it.</text:p>
      <text:p text:style-name="Text_20_body">Approval may apply to:</text:p>
      <text:p text:style-name="Text_20_body">A single useA defined class of subjectsA specified environmentA delivery phaseAn operational periodAn organization or administrative domainA change to approved Baseline content should produce a new Revision subject to the applicable approval proces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thorized governance body approves Revision 4 of a Security Baseline for use when building production Machine Images during a defined release perio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43</meta:creation-date>
    <dc:creator>Generated</dc:creator>
    <dc:date>2026-08-22T17::05:43</dc:date>
    <dc:language>en-US</dc:language>
    <meta:editing-cycles>1</meta:editing-cycles>
    <meta:editing-duration>PT0S</meta:editing-duration>
    <dc:title>dido:99_annexes:annex-b-terms-and-definitions:b:baseline_approval</dc:title>
  </office:meta>
</office:document-meta>
</file>