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b:baseline"/><text:bookmark-start text:name="__RefHeading___baseline_1"/><text:bookmark-start text:name="baseline"/>Baseline<text:bookmark-end text:name="__RefHeading___baseline_1"/><text:bookmark-end text:name="baselin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Baseline is an approved and uniquely identifiable configuration of one or more <text:a xlink:type="simple" xlink:href="https://wiki.didosolutions.com/dido/99_annexes/annex-b-terms-and-definitions/c/configuration_management" text:style-name="Internet_20_link" text:visited-style-name="Visited_20_Internet_20_Link">Configuration Management</text:a> items established at a defined point in their lifecycle.</text:p>
      <text:p text:style-name="Text_20_body">A Baseline provides a controlled reference against which later configurations, changes, implementations, deployments, assessments, or results can be compared.</text:p>
      <text:p text:style-name="Text_20_body">A Baseline may identify source revisions, requirements, models, software, machine images, infrastructure definitions, dependencies, compliance settings, operating procedures, evidence, or combinations of these items.</text:p>
      <text:p text:style-name="Text_20_body">An organization changes a Baseline through an authorized change process. Creating a later Baseline does not alter the identity or content of the earlier Baselin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pproved and uniquely identifiable configuration of one or more configuration items established at a defined point in their lifecycl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systems engineering, software engineering, quality management, and configuration-management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Baseline is more than the latest available version. It identifies a configuration that an authorized process has selected and placed under change control.</text:p>
      <text:p text:style-name="Text_20_body">Different baselines may exist for requirements, architecture, software, machine images, infrastructure, compliance, deployment, and operation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software factory establishes a Baseline containing pinned source revisions, a hardened machine image, an infrastructure definition, a compliance profile, approved dependencies, and associated evidence. Later changes produce a new Baseline while preserving the earlier Baseline for comparison and reproduc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3:20</meta:creation-date>
    <dc:creator>Generated</dc:creator>
    <dc:date>2026-08-22T14::23:20</dc:date>
    <dc:language>en-US</dc:language>
    <meta:editing-cycles>1</meta:editing-cycles>
    <meta:editing-duration>PT0S</meta:editing-duration>
    <dc:title>dido:99_annexes:annex-b-terms-and-definitions:b:baseline</dc:title>
  </office:meta>
</office:document-meta>
</file>