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b:base_image"/><text:bookmark-start text:name="__RefHeading___base_image_1"/><text:bookmark-start text:name="base_image"/>Base Image<text:bookmark-end text:name="__RefHeading___base_image_1"/><text:bookmark-end text:name="base_imag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Base Image is a <text:a xlink:type="simple" xlink:href="https://wiki.didosolutions.com/dido/99_annexes/annex-b-terms-and-definitions/m/machine_image" text:style-name="Internet_20_link" text:visited-style-name="Visited_20_Internet_20_Link">Machine Image</text:a> that provides the common operating system, storage, services, configuration, and security foundation for one or more derived images.</text:p>
      <text:p text:style-name="Text_20_body">The Base Image may contain an installed operating system, disk partitions, filesystems, core packages, system services, user and access settings, network configuration, security controls, and other shared capabilities.</text:p>
      <text:p text:style-name="Text_20_body">A Base Image reduces duplication by allowing later image builds to add specialized packages, services, configurations, or capabilities without repeating the complete operating-system installation.</text:p>
      <text:p text:style-name="Text_20_body">Within Crucible, a Base Image may serve as the source for a hardened guest image or a later <text:a xlink:type="simple" xlink:href="https://wiki.didosolutions.com/dido/99_annexes/annex-b-terms-and-definitions/i/image_layer" text:style-name="Internet_20_link" text:visited-style-name="Visited_20_Internet_20_Link">Image Layer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m/machine_image" text:style-name="Internet_20_link" text:visited-style-name="Visited_20_Internet_20_Link">machine image</text:a> that provides the common operating-system, storage, service, configuration, and security foundation for one or more derived imag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virtualization, cloud computing, operating-system deployment, container-image, and machine-image engineering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Base Image does not necessarily satisfy every security, compliance, or workload requirement of a deployed system.</text:p>
      <text:p text:style-name="Text_20_body">The term identifies the image’s role as a reusable foundation rather than a particular level of hardening, approval, or completenes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builds an RHEL 9 Base Image containing the installed operating system, configured filesystems, essential packages, and shared system services. Later image layers add security hardening and Kubernetes capabiliti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2:03</meta:creation-date>
    <dc:creator>Generated</dc:creator>
    <dc:date>2026-08-24T00::52:03</dc:date>
    <dc:language>en-US</dc:language>
    <meta:editing-cycles>1</meta:editing-cycles>
    <meta:editing-duration>PT0S</meta:editing-duration>
    <dc:title>dido:99_annexes:annex-b-terms-and-definitions:b:base_image</dc:title>
  </office:meta>
</office:document-meta>
</file>