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b:bare-metal_infrastructure"/><text:bookmark-start text:name="__RefHeading___bare-metal_infrastructure_1"/><text:bookmark-start text:name="bare-metal_infrastructure"/>Bare-Metal Infrastructure<text:bookmark-end text:name="__RefHeading___bare-metal_infrastructure_1"/><text:bookmark-end text:name="bare-metal_infrastructur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Bare-Metal Infrastructure consists of physical computing resources on which an operating system, platform, or workload operates without an intervening server-virtualization hypervisor.</text:p>
      <text:p text:style-name="Text_20_body">Bare-Metal Infrastructure can include:</text:p>
      <text:p text:style-name="Text_20_body">Physical serversProcessors and memoryLocal and attached storagePhysical network interfacesNetwork switches and supporting network servicesHardware security devicesAccelerators and specialized processing devicesFirmware and hardware-management interfacesBare-Metal Infrastructure can exist within an organization-controlled data center, colocation facility, edge location, laboratory, secure facility, or Cloud Provider environment.</text:p>
      <text:p text:style-name="Text_20_body">Within Crucible, Bare-Metal Infrastructure can serve as a <text:a xlink:type="simple" xlink:href="https://wiki.didosolutions.com/dido/99_annexes/annex-b-terms-and-definitions/d/deployment_platform" text:style-name="Internet_20_link" text:visited-style-name="Visited_20_Internet_20_Link">Deployment Platform</text:a> on which Crucible provisions operating systems, platform software, security controls, compliance controls, and supporting services directly onto physical computing resource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*physical computing infrastructure on which an operating system, platform, or workload operates without an intervening server-virtualization hypervisor*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a xlink:type="simple" xlink:href="https://cloud.ibm.com/docs/bare-metal?topic=bare-metal-about-bm" text:style-name="Internet_20_link" text:visited-style-name="Visited_20_Internet_20_Link">IBM, Bare Metal Server Options</text:a>
      <text:a xlink:type="simple" xlink:href="https://www.ibm.com/think/topics/bare-metal-dedicated-servers" text:style-name="Internet_20_link" text:visited-style-name="Visited_20_Internet_20_Link">IBM, What Is a Bare-Metal Server?</text:a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Bare-Metal Infrastructure does not necessarily mean infrastructure located on premises. A Cloud Provider can provide dedicated bare-metal servers as a managed or on-demand service.</text:p>
      <text:p text:style-name="Text_20_body">The absence of a server-virtualization hypervisor does not prohibit container runtimes, operating-system virtualization, orchestration platforms, hardware-management controllers, or other software layers.</text:p>
      <text:p text:style-name="Text_20_body">Bare-Metal Infrastructure can host Red Hat OpenShift Container Platform or another platform layer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Crucible provisions an approved operating-system image, network configuration, storage configuration, security controls, compliance controls, and platform services directly onto a physical server without first creating a virtual machin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37:42</meta:creation-date>
    <dc:creator>Generated</dc:creator>
    <dc:date>2026-08-23T21::37:42</dc:date>
    <dc:language>en-US</dc:language>
    <meta:editing-cycles>1</meta:editing-cycles>
    <meta:editing-duration>PT0S</meta:editing-duration>
    <dc:title>dido:99_annexes:annex-b-terms-and-definitions:b:bare-metal_infrastructure</dc:title>
  </office:meta>
</office:document-meta>
</file>