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b:bandwidth_allocation"/><text:bookmark-start text:name="__RefHeading___bandwidth_allocation_1"/><text:bookmark-start text:name="bandwidth_allocation"/>Bandwidth Allocation<text:bookmark-end text:name="__RefHeading___bandwidth_allocation_1"/><text:bookmark-end text:name="bandwidth_allocation"/></text:h>
      <text:p text:style-name="Text_20_body"><text:a xlink:type="simple" xlink:href="https://wiki.didosolutions.com/fxdemo/dido_99_annexes/annex-b-terms-and-definitions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Bandwidth Allocation assigns available transmission capacity among traffic classes, flows, users, or services.</text:p>
      <text:p text:style-name="Text_20_body">In the context of <text:a xlink:type="simple" xlink:href="https://wiki.didosolutions.com/dido/99_annexes/annex-b-terms-and-definitions/i/internet_qos" text:style-name="Internet_20_link" text:visited-style-name="Visited_20_Internet_20_Link">Internet Quality of Service (Internet QoS)</text:a>, Bandwidth Allocation supports differentiated service treatment, minimum service expectations, maximum traffic limits, and fairness among competing traffic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network-level assignment of transmission capacity among traffic classes, flows, users, or servic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Internet QoS and Differentiated Services terminology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Bandwidth Allocation is not DDS resource limits, application capacity planning, node admission control, or cost alloc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network reserves part of an interface’s forwarding capacity for operational status traffic and assigns the remaining capacity to background traffi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6::58:07</meta:creation-date>
    <dc:creator>Generated</dc:creator>
    <dc:date>2026-08-24T16::58:07</dc:date>
    <dc:language>en-US</dc:language>
    <meta:editing-cycles>1</meta:editing-cycles>
    <meta:editing-duration>PT0S</meta:editing-duration>
    <dc:title>dido:99_annexes:annex-b-terms-and-definitions:b:bandwidth_allocation</dc:title>
  </office:meta>
</office:document-meta>
</file>