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ws"/><text:bookmark-start text:name="__RefHeading___amazon_web_services_aws_1"/><text:bookmark-start text:name="amazon_web_services_aws"/>Amazon Web Services (AWS)<text:bookmark-end text:name="__RefHeading___amazon_web_services_aws_1"/><text:bookmark-end text:name="amazon_web_services_aws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mazon Web Services is a commercial Cloud Provider that supplies computing, storage, networking, database, security, management, and related technology services through geographically distributed cloud infrastructure.</text:p>
      <text:p text:style-name="Text_20_body">Amazon Web Services commonly uses the abbreviation <text:span text:style-name="Strong_20_Emphasis">AWS</text:span>.</text:p>
      <text:p text:style-name="Text_20_body">Within Crucible, Amazon Web Services can serve as a <text:a xlink:type="simple" xlink:href="https://wiki.didosolutions.com/dido/99_annexes/annex-b-terms-and-definitions/d/deployment_platform" text:style-name="Internet_20_link" text:visited-style-name="Visited_20_Internet_20_Link">Deployment Platform</text:a> on which Crucible creates and manages Infrastructure Environments.</text:p>
      <text:p text:style-name="Text_20_body">Amazon Web Services provides proprietary service interfaces, resource models, identity mechanisms, configuration formats, and operational services. A Crucible Provider Implementation can isolate those provider-specific dependencies from provider-independent Crucible Descriptions and Infrastructure Baselin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commercial cloud computing platform provided by Amazon Web Services, Inc.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docs.aws.amazon.com/whitepapers/latest/aws-overview/introduction.html" text:style-name="Internet_20_link" text:visited-style-name="Visited_20_Internet_20_Link">Amazon Web Services, Overview of Amazon Web Services</text:a>
      <text:a xlink:type="simple" xlink:href="https://aws.amazon.com/what-is-aws/" text:style-name="Internet_20_link" text:visited-style-name="Visited_20_Internet_20_Link">Amazon Web Services, What Is AWS?</text:a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abbreviation <text:span text:style-name="Strong_20_Emphasis">AWS</text:span> refers to Amazon Web Services.</text:p>
      <text:p text:style-name="Text_20_body">Amazon Web Services identifies a named Cloud Provider and Deployment Platform. The term does not identify a specific AWS service, account, region, availability zone, or deployed Infrastructure Environ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Provider Implementation translates a provider-independent Infrastructure Baseline into AWS resources, including virtual networks, compute instances, storage resources, identity policies, and security control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42</meta:creation-date>
    <dc:creator>Generated</dc:creator>
    <dc:date>2026-08-22T14::24:42</dc:date>
    <dc:language>en-US</dc:language>
    <meta:editing-cycles>1</meta:editing-cycles>
    <meta:editing-duration>PT0S</meta:editing-duration>
    <dc:title>dido:99_annexes:annex-b-terms-and-definitions:a:aws</dc:title>
  </office:meta>
</office:document-meta>
</file>