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uthorizing_authority"/><text:bookmark-start text:name="__RefHeading___authorizing_authority_1"/><text:bookmark-start text:name="authorizing_authority"/>Authorizing Authority<text:bookmark-end text:name="__RefHeading___authorizing_authority_1"/><text:bookmark-end text:name="authorizing_authorit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uthorizing Authority holds the assigned responsibility and authority to evaluate risk and issue, deny, restrict, suspend, or withdraw an <text:a xlink:type="simple" xlink:href="https://wiki.didosolutions.com/dido/99_annexes/annex-b-terms-and-definitions/o/operational_approval" text:style-name="Internet_20_link" text:visited-style-name="Visited_20_Internet_20_Link">Operational Approval</text:a> for a defined system, service, facility, organization, or operational capability.</text:p>
      <text:p text:style-name="Text_20_body">The Authorizing Authority considers applicable requirements, implemented controls, assessment results, identified risks, operating conditions, and supporting <text:a xlink:type="simple" xlink:href="https://wiki.didosolutions.com/dido/99_annexes/annex-b-terms-and-definitions/e/evidence" text:style-name="Internet_20_link" text:visited-style-name="Visited_20_Internet_20_Link">Evidence</text:a>. The authority records the resulting decision and any associated conditions, restrictions, or period of applicability.</text:p>
      <text:p text:style-name="Text_20_body">An Authorizing Authority may represent an individual, organizational role, committee, public body, contractual authority, or other governance body with formally assigned decision authority.</text:p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produces controlled artifacts and evidence that support evaluation. Crucible does not act as the Authorizing Author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ndividual, role, organization, or governance body with assigned authority to evaluate risk and issue, deny, restrict, suspend, or withdraw an <text:a xlink:type="simple" xlink:href="https://wiki.didosolutions.com/dido/99_annexes/annex-b-terms-and-definitions/o/operational_approval" text:style-name="Internet_20_link" text:visited-style-name="Visited_20_Internet_20_Link">operational approval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security-authorization, accreditation, governance, and risk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title, legal authority, jurisdiction, and decision process associated with an Authorizing Authority vary among organizations and regulatory regimes.</text:p>
      <text:p text:style-name="Text_20_body">An assessor, auditor, compliance officer, or evidence producer does not become an Authorizing Authority solely by performing an assessment or preparing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signated governance body reviews the assessment results, residual risks, operating procedures, and compliance evidence for a Software Factory. The governance body acts as the Authorizing Authority when it issues the factory’s Operational Approva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9:11</meta:creation-date>
    <dc:creator>Generated</dc:creator>
    <dc:date>2026-08-24T02::59:11</dc:date>
    <dc:language>en-US</dc:language>
    <meta:editing-cycles>1</meta:editing-cycles>
    <meta:editing-duration>PT0S</meta:editing-duration>
    <dc:title>dido:99_annexes:annex-b-terms-and-definitions:a:authorizing_authority</dc:title>
  </office:meta>
</office:document-meta>
</file>